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05daf8f31361ffbb50a9e94f67fb482.gif"/>
  <manifest:file-entry manifest:media-type="image/gif" manifest:full-path="Pictures/f568750f4cf898f3e1b3662d4df0898e.gif"/>
  <manifest:file-entry manifest:media-type="image/gif" manifest:full-path="Pictures/184396fbeafa0e343698208f5a4b4f90.gif"/>
  <manifest:file-entry manifest:media-type="image/gif" manifest:full-path="Pictures/3662a286df1212fea025504216cc0e1e.gif"/>
  <manifest:file-entry manifest:media-type="image/gif" manifest:full-path="Pictures/d8fd9e96c36e08cddceef87562e02945.gif"/>
  <manifest:file-entry manifest:media-type="image/gif" manifest:full-path="Pictures/e412d7a23c435409526419621f9d0e2c.gif"/>
  <manifest:file-entry manifest:media-type="image/gif" manifest:full-path="Pictures/8a93136dcc62a1f48fa641ed0c95eee0.gif"/>
  <manifest:file-entry manifest:media-type="image/gif" manifest:full-path="Pictures/ce6eb431921cc0ff5fc3cd2c982c0728.gif"/>
  <manifest:file-entry manifest:media-type="image/gif" manifest:full-path="Pictures/fa1a8f9a0d7a2b6ed6999f71dbb6d956.gif"/>
  <manifest:file-entry manifest:media-type="image/gif" manifest:full-path="Pictures/bd8b890daceda26cafc3c9c2008aa90e.gif"/>
  <manifest:file-entry manifest:media-type="image/gif" manifest:full-path="Pictures/3d1a0aeff5b483ef8cf5dae861fb3902.gif"/>
  <manifest:file-entry manifest:media-type="image/gif" manifest:full-path="Pictures/f3de47038b38b21c7c234fe9389f6512.gif"/>
  <manifest:file-entry manifest:media-type="image/gif" manifest:full-path="Pictures/80f11dd155db3b51ed0141b585fb8f99.gif"/>
  <manifest:file-entry manifest:media-type="image/gif" manifest:full-path="Pictures/db9add7b49d7a29245455a840212b60a.gif"/>
  <manifest:file-entry manifest:media-type="image/gif" manifest:full-path="Pictures/b0e391758c114bd25ff79854ae487966.gif"/>
  <manifest:file-entry manifest:media-type="image/gif" manifest:full-path="Pictures/bae9990a17e1f7c56e51864572030d9a.gif"/>
  <manifest:file-entry manifest:media-type="image/gif" manifest:full-path="Pictures/42f29ff3a02bd03a97c2cc2a6953b7d9.gif"/>
  <manifest:file-entry manifest:media-type="image/gif" manifest:full-path="Pictures/006030f68fdb65d717a16fc0dcbe3572.gif"/>
  <manifest:file-entry manifest:media-type="image/gif" manifest:full-path="Pictures/a5d9cd2c5e4c27460b1468315c87b17e.gif"/>
  <manifest:file-entry manifest:media-type="image/gif" manifest:full-path="Pictures/cb31241246ae38e7894cfb12946fc7cb.gif"/>
  <manifest:file-entry manifest:media-type="image/gif" manifest:full-path="Pictures/23e09059036480d6c53941e5e58ca48d.gif"/>
  <manifest:file-entry manifest:media-type="image/gif" manifest:full-path="Pictures/a7f309af96972b1dfba1ced5b83fe77e.gif"/>
  <manifest:file-entry manifest:media-type="image/gif" manifest:full-path="Pictures/13876f17843a6ec965f7b42ed557722b.gif"/>
  <manifest:file-entry manifest:media-type="image/gif" manifest:full-path="Pictures/fc55d7dfa39e6bbfadd173986ce70b14.gif"/>
  <manifest:file-entry manifest:media-type="image/gif" manifest:full-path="Pictures/ffb0ba586f2a69ebc6e1e4a8710a3fa5.gif"/>
  <manifest:file-entry manifest:media-type="image/gif" manifest:full-path="Pictures/de8ff6380e0fcccc32e907fc966147c9.gif"/>
  <manifest:file-entry manifest:media-type="image/gif" manifest:full-path="Pictures/2b6581003ddef3b4fffef50291e28beb.gif"/>
  <manifest:file-entry manifest:media-type="image/gif" manifest:full-path="Pictures/7a4a5b1334ad11eef7ca9cefa4d66f48.gif"/>
  <manifest:file-entry manifest:media-type="image/gif" manifest:full-path="Pictures/075597ac24d8e53e6f769cfacbdc57a9.gif"/>
  <manifest:file-entry manifest:media-type="image/gif" manifest:full-path="Pictures/8c93a87cb1060df346087debcf9ef7a1.gif"/>
  <manifest:file-entry manifest:media-type="image/gif" manifest:full-path="Pictures/10783e9179c324c5f5e33420da1dd31b.gif"/>
  <manifest:file-entry manifest:media-type="image/gif" manifest:full-path="Pictures/1dfb83b1b48063aca3984f81697501f0.gif"/>
  <manifest:file-entry manifest:media-type="image/gif" manifest:full-path="Pictures/0fa4cbb94e51bc6fc8c229b962f8344a.gif"/>
  <manifest:file-entry manifest:media-type="image/gif" manifest:full-path="Pictures/730dbaa3a80b053187694f13b6c42b6d.gif"/>
  <manifest:file-entry manifest:media-type="image/jpeg" manifest:full-path="Pictures/9fc5a9b08394aff7d63c4a309f9802d0.jpg"/>
  <manifest:file-entry manifest:media-type="image/gif" manifest:full-path="Pictures/7a00dd316f112be0122379b7c81e5b1d.gif"/>
  <manifest:file-entry manifest:media-type="image/gif" manifest:full-path="Pictures/b92a934767ab1cfda41c3dd35d5fb677.gif"/>
  <manifest:file-entry manifest:media-type="image/jpeg" manifest:full-path="Pictures/74b84e9ab21665ecc0887a64dcc79047.jpg"/>
  <manifest:file-entry manifest:media-type="image/gif" manifest:full-path="Pictures/9fe99a530a6c74fd47318c12bff557e2.gif"/>
  <manifest:file-entry manifest:media-type="image/gif" manifest:full-path="Pictures/0b4174ae933527576e75b06d6cea375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hal_foster"/><text:bookmark-start text:name="__RefHeading___abenteuer_von_hal_foster_1"/><text:bookmark-start text:name="abenteuer_von_hal_foster"/>Abenteuer von Hal Foster<text:bookmark-end text:name="__RefHeading___abenteuer_von_hal_foster_1"/><text:bookmark-end text:name="abenteuer_von_hal_foster"/></text:h>
      <text:p text:style-name="Text_20_body"><text:span text:style-name="Strong_20_Emphasis">Carlsen Band 1 bis 40</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1      </text:p>
          </table:table-cell>
          <table:table-cell office:value-type="string" table:style-name="tablecell">
            <text:p text:style-name="tablealignleft"> 1-46        </text:p>
          </table:table-cell>
          <table:table-cell office:value-type="string" table:style-name="tablecell">
            <text:p text:style-name="tablealignleft"> <draw:frame draw:style-name="mediacenter" draw:name=" Der Prinz von Thule Legend" text:anchor-type="paragraph" draw:z-index="0" svg:width="3.96875cm" style:rel-width="100%"><draw:text-box><text:p text:style-name="legendcenter"><draw:frame draw:style-name="mediacenter" draw:name=" Der Prinz von Thule" text:anchor-type="paragraph" draw:z-index="0" svg:width="3.96875cm" style:rel-width="100%" svg:height="5.2122916666667cm" style:rel-height="scale"><draw:image xlink:href="Pictures/e05daf8f31361ffbb50a9e94f67fb482.gif" xlink:type="simple" xlink:show="embed" xlink:actuate="onLoad"/></draw:frame> Der Prinz von Thule</text:p></draw:text-box></draw:frame>The Prophecy                          </text:p>
          </table:table-cell>
          <table:table-cell office:value-type="string" table:style-name="tablecell">
            <text:p text:style-name="tablealignleft"> Mit seinem <text:a xlink:type="simple" xlink:href="https://www.prinzeisenherz.de/doku.php?id=aguar" text:style-name="Internet_20_link" text:visited-style-name="Visited_20_Internet_20_Link">Vater</text:a>, dem König von <text:a xlink:type="simple" xlink:href="https://www.prinzeisenherz.de/doku.php?id=thule" text:style-name="Internet_20_link" text:visited-style-name="Visited_20_Internet_20_Link">Thule</text:a>, muss der junge <text:a xlink:type="simple" xlink:href="https://www.prinzeisenherz.de/doku.php?id=prinz_eisenherz" text:style-name="Internet_20_link" text:visited-style-name="Visited_20_Internet_20_Link">Prinz Eisenherz</text:a> vor erbarmungslosen Feinden auf die britannischen Inseln fliehen. In den Sümpfen des <text:a xlink:type="simple" xlink:href="https://www.prinzeisenherz.de/doku.php?id=fennland" text:style-name="Internet_20_link" text:visited-style-name="Visited_20_Internet_20_Link">Fennland</text:a>es übt und erprobt der Prinz jene Fähigkeiten, die er braucht, um <text:a xlink:type="simple" xlink:href="https://www.prinzeisenherz.de/doku.php?id=ritter" text:style-name="Internet_20_link" text:visited-style-name="Visited_20_Internet_20_Link">Ritter</text:a> zu werden. Als seine Mutter stirbt, verlässt Eisenherz die neue Heimat und macht sich auf die Suche nach dem Abenteuer.</text:p>
          </table:table-cell>
        </table:table-row>
        <table:table-row>
          <table:table-cell office:value-type="string" table:style-name="tablecell">
            <text:p text:style-name="tablealignleft"> 2      </text:p>
          </table:table-cell>
          <table:table-cell office:value-type="string" table:style-name="tablecell">
            <text:p text:style-name="tablealignleft"> 47-92       </text:p>
          </table:table-cell>
          <table:table-cell office:value-type="string" table:style-name="tablecell">
            <text:p text:style-name="tablealignleft"> <draw:frame draw:style-name="mediacenter" draw:name=" Kampf um Ilene Legend" text:anchor-type="paragraph" draw:z-index="0" svg:width="3.96875cm" style:rel-width="100%"><draw:text-box><text:p text:style-name="legendcenter"><draw:frame draw:style-name="mediacenter" draw:name=" Kampf um Ilene" text:anchor-type="paragraph" draw:z-index="1" svg:width="3.96875cm" style:rel-width="100%" svg:height="5.2122916666667cm" style:rel-height="scale"><draw:image xlink:href="Pictures/f568750f4cf898f3e1b3662d4df0898e.gif" xlink:type="simple" xlink:show="embed" xlink:actuate="onLoad"/></draw:frame> Kampf um Ilene</text:p></draw:text-box></draw:frame>The Singing Sword                          </text:p>
          </table:table-cell>
          <table:table-cell office:value-type="string" table:style-name="tablecell">
            <text:p text:style-name="tablealignleft"> Auf dem Festland hat sich Eisenherz dem <text:a xlink:type="simple" xlink:href="https://www.prinzeisenherz.de/doku.php?id=ritter" text:style-name="Internet_20_link" text:visited-style-name="Visited_20_Internet_20_Link">Ritter</text:a> <text:a xlink:type="simple" xlink:href="https://www.prinzeisenherz.de/doku.php?id=gawain" text:style-name="Internet_20_link" text:visited-style-name="Visited_20_Internet_20_Link">Gawain (von Orkney)</text:a> angeschlossen und diesen auf das Schloss <text:a xlink:type="simple" xlink:href="https://www.prinzeisenherz.de/doku.php?id=camelot" text:style-name="Internet_20_link" text:visited-style-name="Visited_20_Internet_20_Link">Camelot</text:a> begleitet. Zusammen mit Gawain befreit er bei seinem ersten Ritterdienst die Burg des Lehnsherrn von <text:a xlink:type="simple" xlink:href="https://www.prinzeisenherz.de/doku.php?id=branwyn" text:style-name="Internet_20_link" text:visited-style-name="Visited_20_Internet_20_Link">Branwyn</text:a> aus den Klauen eines verbrecherischen Unholds. Dabei verliebt sich Eisenherz in die junge <text:a xlink:type="simple" xlink:href="https://www.prinzeisenherz.de/doku.php?id=ilene" text:style-name="Internet_20_link" text:visited-style-name="Visited_20_Internet_20_Link">Ilene</text:a> von Branwyn; doch die ist bereits dem Prinzen <text:a xlink:type="simple" xlink:href="https://www.prinzeisenherz.de/doku.php?id=arn_von_ord" text:style-name="Internet_20_link" text:visited-style-name="Visited_20_Internet_20_Link">Arn</text:a> versprochen!</text:p>
          </table:table-cell>
        </table:table-row>
        <table:table-row>
          <table:table-cell office:value-type="string" table:style-name="tablecell">
            <text:p text:style-name="tablealignleft"> 3      </text:p>
          </table:table-cell>
          <table:table-cell office:value-type="string" table:style-name="tablecell">
            <text:p text:style-name="tablealignleft"> 93-138      </text:p>
          </table:table-cell>
          <table:table-cell office:value-type="string" table:style-name="tablecell">
            <text:p text:style-name="tablealignleft"> <draw:frame draw:style-name="mediacenter" draw:name=" Ritter der Tafelrunde Legend" text:anchor-type="paragraph" draw:z-index="0" svg:width="3.96875cm" style:rel-width="100%"><draw:text-box><text:p text:style-name="legendcenter"><draw:frame draw:style-name="mediacenter" draw:name=" Ritter der Tafelrunde" text:anchor-type="paragraph" draw:z-index="2" svg:width="3.96875cm" style:rel-width="100%" svg:height="5.2122916666667cm" style:rel-height="scale"><draw:image xlink:href="Pictures/184396fbeafa0e343698208f5a4b4f90.gif" xlink:type="simple" xlink:show="embed" xlink:actuate="onLoad"/></draw:frame> Ritter der Tafelrunde</text:p></draw:text-box></draw:frame>Knights of the Round                </text:p>
          </table:table-cell>
          <table:table-cell office:value-type="string" table:style-name="tablecell">
            <text:p text:style-name="tablealignleft"> Von den Sümpfen aus, in denen der verbannte König von Thule siedelt, bedrohen anrückende <text:a xlink:type="simple" xlink:href="https://www.prinzeisenherz.de/doku.php?id=sachsen" text:style-name="Internet_20_link" text:visited-style-name="Visited_20_Internet_20_Link">Sachsen</text:a>horden ganz <text:a xlink:type="simple" xlink:href="https://www.prinzeisenherz.de/doku.php?id=britannien" text:style-name="Internet_20_link" text:visited-style-name="Visited_20_Internet_20_Link">Britannien</text:a>. Eisenherz' Ortskenntnisse machen ihn im Kriegsrat König <text:a xlink:type="simple" xlink:href="https://www.prinzeisenherz.de/doku.php?id=arthur" text:style-name="Internet_20_link" text:visited-style-name="Visited_20_Internet_20_Link">Arthur</text:a>s unentbehrlich, und sein strategisches Geschick führt die Truppen von <text:a xlink:type="simple" xlink:href="https://www.prinzeisenherz.de/doku.php?id=camelot" text:style-name="Internet_20_link" text:visited-style-name="Visited_20_Internet_20_Link">Camelot</text:a> zum Erfolg. Damit ist er am Ziel seiner Träume: Zum Dank für seine kriegerischen Leistungen wird er von König Arthur zum Ritter der <text:a xlink:type="simple" xlink:href="https://www.prinzeisenherz.de/doku.php?id=tafelrunde" text:style-name="Internet_20_link" text:visited-style-name="Visited_20_Internet_20_Link">Tafelrunde</text:a> geschlagen.</text:p>
          </table:table-cell>
        </table:table-row>
        <table:table-row>
          <table:table-cell office:value-type="string" table:style-name="tablecell">
            <text:p text:style-name="tablealignleft"> 4      </text:p>
          </table:table-cell>
          <table:table-cell office:value-type="string" table:style-name="tablecell">
            <text:p text:style-name="tablealignleft"> 139-184     </text:p>
          </table:table-cell>
          <table:table-cell office:value-type="string" table:style-name="tablecell">
            <text:p text:style-name="tablealignleft"> <draw:frame draw:style-name="mediacenter" draw:name=" Kampf gegen die Hunnen Legend" text:anchor-type="paragraph" draw:z-index="0" svg:width="3.96875cm" style:rel-width="100%"><draw:text-box><text:p text:style-name="legendcenter"><draw:frame draw:style-name="mediacenter" draw:name=" Kampf gegen die Hunnen" text:anchor-type="paragraph" draw:z-index="3" svg:width="3.96875cm" style:rel-width="100%" svg:height="5.2122916666667cm" style:rel-height="scale"><draw:image xlink:href="Pictures/3662a286df1212fea025504216cc0e1e.gif" xlink:type="simple" xlink:show="embed" xlink:actuate="onLoad"/></draw:frame> Kampf gegen die Hunnen</text:p></draw:text-box></draw:frame>The Menace of the Huns             </text:p>
          </table:table-cell>
          <table:table-cell office:value-type="string" table:style-name="tablecell">
            <text:p text:style-name="tablealignleft"> Nachdem Eisenherz die Stadt <text:a xlink:type="simple" xlink:href="https://www.prinzeisenherz.de/doku.php?id=pandaris" text:style-name="Internet_20_link" text:visited-style-name="Visited_20_Internet_20_Link">Pandaris</text:a> von einem Tyrannen befreit hat, zerschlägt er mit ihren dankbaren Einwohnern das <text:a xlink:type="simple" xlink:href="https://www.prinzeisenherz.de/doku.php?id=hunnen" text:style-name="Internet_20_link" text:visited-style-name="Visited_20_Internet_20_Link">Hunnen</text:a>heer des grausamen <text:a xlink:type="simple" xlink:href="https://www.prinzeisenherz.de/doku.php?id=kalla_khan" text:style-name="Internet_20_link" text:visited-style-name="Visited_20_Internet_20_Link">Kalla Khan</text:a>. Als er dann allerdings auf Bitten verschüchterter Bauern den Kampf mit einem gefährlichen <text:a xlink:type="simple" xlink:href="https://www.prinzeisenherz.de/doku.php?id=riese" text:style-name="Internet_20_link" text:visited-style-name="Visited_20_Internet_20_Link">Riese</text:a>n sucht, verläuft diese Auseinandersetzung ganz anders als erwartet.</text:p>
          </table:table-cell>
        </table:table-row>
        <table:table-row>
          <table:table-cell office:value-type="string" table:style-name="tablecell">
            <text:p text:style-name="tablealignleft"> 5      </text:p>
          </table:table-cell>
          <table:table-cell office:value-type="string" table:style-name="tablecell">
            <text:p text:style-name="tablealignleft"> 185-230     </text:p>
          </table:table-cell>
          <table:table-cell office:value-type="string" table:style-name="tablecell">
            <text:p text:style-name="tablealignleft"> <draw:frame draw:style-name="mediacenter" draw:name=" Schicksalhafte Irrfahrt Legend" text:anchor-type="paragraph" draw:z-index="0" svg:width="3.96875cm" style:rel-width="100%"><draw:text-box><text:p text:style-name="legendcenter"><draw:frame draw:style-name="mediacenter" draw:name=" Schicksalhafte Irrfahrt" text:anchor-type="paragraph" draw:z-index="4" svg:width="3.96875cm" style:rel-width="100%" svg:height="5.2122916666667cm" style:rel-height="scale"><draw:image xlink:href="Pictures/d8fd9e96c36e08cddceef87562e02945.gif" xlink:type="simple" xlink:show="embed" xlink:actuate="onLoad"/></draw:frame> Schicksalhafte Irrfahrt</text:p></draw:text-box></draw:frame>The Sea King                      </text:p>
          </table:table-cell>
          <table:table-cell office:value-type="string" table:style-name="tablecell">
            <text:p text:style-name="tablealignleft"> Auf dem Weg nach <text:a xlink:type="simple" xlink:href="https://www.prinzeisenherz.de/doku.php?id=afrika" text:style-name="Internet_20_link" text:visited-style-name="Visited_20_Internet_20_Link">Afrika</text:a> wird Eisenherz mit den Rittern <text:a xlink:type="simple" xlink:href="https://www.prinzeisenherz.de/doku.php?id=tristan" text:style-name="Internet_20_link" text:visited-style-name="Visited_20_Internet_20_Link">Tristan</text:a> und Gawain im untergehenden <text:a xlink:type="simple" xlink:href="https://www.prinzeisenherz.de/doku.php?id=rom" text:style-name="Internet_20_link" text:visited-style-name="Visited_20_Internet_20_Link">Rom</text:a> in ein verwirrendes Gespinst von Intrigen, Eifersucht und Verrat verwickelt. Auf der Passage von <text:a xlink:type="simple" xlink:href="https://www.prinzeisenherz.de/doku.php?id=neapel" text:style-name="Internet_20_link" text:visited-style-name="Visited_20_Internet_20_Link">Neapel</text:a> nach <text:a xlink:type="simple" xlink:href="https://www.prinzeisenherz.de/doku.php?id=syrakus" text:style-name="Internet_20_link" text:visited-style-name="Visited_20_Internet_20_Link">Syrakus</text:a> kentert sein Schiff, und bei der anschließenden Irrfahrt in einem <text:a xlink:type="simple" xlink:href="https://www.prinzeisenherz.de/doku.php?id=nachen" text:style-name="Internet_20_link" text:visited-style-name="Visited_20_Internet_20_Link">Nachen</text:a> strandet er auf einer geheimnisvollen Insel. Dort erblickt er im Fieberwahn das Gesicht einer Frau, die er nie wieder vergessen wird.</text:p>
          </table:table-cell>
        </table:table-row>
        <table:table-row>
          <table:table-cell office:value-type="string" table:style-name="tablecell">
            <text:p text:style-name="tablealignleft"> 6      </text:p>
          </table:table-cell>
          <table:table-cell office:value-type="string" table:style-name="tablecell">
            <text:p text:style-name="tablealignleft"> 231-276     </text:p>
          </table:table-cell>
          <table:table-cell office:value-type="string" table:style-name="tablecell">
            <text:p text:style-name="tablealignleft"> <draw:frame draw:style-name="mediacenter" draw:name=" Abenteuer in Afrika Legend" text:anchor-type="paragraph" draw:z-index="0" svg:width="3.96875cm" style:rel-width="100%"><draw:text-box><text:p text:style-name="legendcenter"><draw:frame draw:style-name="mediacenter" draw:name=" Abenteuer in Afrika" text:anchor-type="paragraph" draw:z-index="5" svg:width="3.96875cm" style:rel-width="100%" svg:height="5.2122916666667cm" style:rel-height="scale"><draw:image xlink:href="Pictures/e412d7a23c435409526419621f9d0e2c.gif" xlink:type="simple" xlink:show="embed" xlink:actuate="onLoad"/></draw:frame> Abenteuer in Afrika</text:p></draw:text-box></draw:frame>Journey to Africa                     </text:p>
          </table:table-cell>
          <table:table-cell office:value-type="string" table:style-name="tablecell">
            <text:p text:style-name="tablealignleft"> Nachdem er sich in <text:a xlink:type="simple" xlink:href="https://www.prinzeisenherz.de/doku.php?id=damaskus" text:style-name="Internet_20_link" text:visited-style-name="Visited_20_Internet_20_Link">Damaskus</text:a> aus der Gewalt eines reichen Kaufmanns befreit hat, sticht Eisenherz erneut in See. Im <text:a xlink:type="simple" xlink:href="https://www.prinzeisenherz.de/doku.php?id=aegaeisches_meer" text:style-name="Internet_20_link" text:visited-style-name="Visited_20_Internet_20_Link">Ägäischen Meer</text:a> sucht er nach den geheimnisvollen <text:a xlink:type="simple" xlink:href="https://www.prinzeisenherz.de/doku.php?id=nebelinseln" text:style-name="Internet_20_link" text:visited-style-name="Visited_20_Internet_20_Link">Nebelinseln</text:a> und ihrer Königin <text:a xlink:type="simple" xlink:href="https://www.prinzeisenherz.de/doku.php?id=aleta" text:style-name="Internet_20_link" text:visited-style-name="Visited_20_Internet_20_Link">Aleta</text:a>, deren Bild ihm seit ihrer ersten Begegnung im vorangegangenen Abenteuer nicht mehr aus dem Kopf gehen will. Aber noch ist er nicht reif für die Liebe. Durch ein verhängnisvolles Missverständnis werden Eisenherz und Aleta zu Todfeinden.</text:p>
          </table:table-cell>
        </table:table-row>
        <table:table-row>
          <table:table-cell office:value-type="string" table:style-name="tablecell">
            <text:p text:style-name="tablealignleft"> 7      </text:p>
          </table:table-cell>
          <table:table-cell office:value-type="string" table:style-name="tablecell">
            <text:p text:style-name="tablealignleft"> 277-322     </text:p>
          </table:table-cell>
          <table:table-cell office:value-type="string" table:style-name="tablecell">
            <text:p text:style-name="tablealignleft"> <draw:frame draw:style-name="mediacenter" draw:name=" Der römische Wall Legend" text:anchor-type="paragraph" draw:z-index="0" svg:width="3.96875cm" style:rel-width="100%"><draw:text-box><text:p text:style-name="legendcenter"><draw:frame draw:style-name="mediacenter" draw:name=" Der römische Wall" text:anchor-type="paragraph" draw:z-index="6" svg:width="3.96875cm" style:rel-width="100%" svg:height="5.2122916666667cm" style:rel-height="scale"><draw:image xlink:href="Pictures/8a93136dcc62a1f48fa641ed0c95eee0.gif" xlink:type="simple" xlink:show="embed" xlink:actuate="onLoad"/></draw:frame> Der römische Wall</text:p></draw:text-box></draw:frame>The Roman Wall                          </text:p>
          </table:table-cell>
          <table:table-cell office:value-type="string" table:style-name="tablecell">
            <text:p text:style-name="tablealignleft"> <text:a xlink:type="simple" xlink:href="https://www.prinzeisenherz.de/doku.php?id=wikinger" text:style-name="Internet_20_link" text:visited-style-name="Visited_20_Internet_20_Link">Wikinger</text:a> und <text:a xlink:type="simple" xlink:href="https://www.prinzeisenherz.de/doku.php?id=pikten" text:style-name="Internet_20_link" text:visited-style-name="Visited_20_Internet_20_Link">Pikten</text:a> haben sich miteinander verbündet, um das britannische Königreich vom Norden her anzugreifen. Von König Arthur wird Eisenherz aus Camelot losgeschickt, um die Standfestigkeit des alten <text:a xlink:type="simple" xlink:href="https://www.prinzeisenherz.de/doku.php?id=roemerwall" text:style-name="Internet_20_link" text:visited-style-name="Visited_20_Internet_20_Link">Römerwall</text:a>s zu überprüfen, der die zivilisierte Welt vor dem Einfall der Barbaren schützen soll. Dort aber scheint ein Gespenst umzugehen.</text:p>
          </table:table-cell>
        </table:table-row>
        <table:table-row>
          <table:table-cell office:value-type="string" table:style-name="tablecell">
            <text:p text:style-name="tablealignleft"> 8      </text:p>
          </table:table-cell>
          <table:table-cell office:value-type="string" table:style-name="tablecell">
            <text:p text:style-name="tablealignleft"> 323-368     </text:p>
          </table:table-cell>
          <table:table-cell office:value-type="string" table:style-name="tablecell">
            <text:p text:style-name="tablealignleft"> <draw:frame draw:style-name="mediacenter" draw:name=" Kampf um Thule Legend" text:anchor-type="paragraph" draw:z-index="0" svg:width="3.96875cm" style:rel-width="100%"><draw:text-box><text:p text:style-name="legendcenter"><draw:frame draw:style-name="mediacenter" draw:name=" Kampf um Thule" text:anchor-type="paragraph" draw:z-index="7" svg:width="3.96875cm" style:rel-width="100%" svg:height="5.2122916666667cm" style:rel-height="scale"><draw:image xlink:href="Pictures/ce6eb431921cc0ff5fc3cd2c982c0728.gif" xlink:type="simple" xlink:show="embed" xlink:actuate="onLoad"/></draw:frame> Kampf um Thule</text:p></draw:text-box></draw:frame>Prince of Thule                            </text:p>
          </table:table-cell>
          <table:table-cell office:value-type="string" table:style-name="tablecell">
            <text:p text:style-name="tablealignleft"> Nach drei Jahren voller Abenteuer in aller Welt kehrt Eisenherz an den Hof seines Vaters zurück. Zusammen mit seinem neuen Freund <text:a xlink:type="simple" xlink:href="https://www.prinzeisenherz.de/doku.php?id=eric" text:style-name="Internet_20_link" text:visited-style-name="Visited_20_Internet_20_Link">Eric</text:a> dem Sachsen gelingt es ihm in letzter Minute, das Königreich vor einem heimtückischen Überfall durch bewaffnete Heerscharen aus dem <text:a xlink:type="simple" xlink:href="https://www.prinzeisenherz.de/doku.php?id=binnenland" text:style-name="Internet_20_link" text:visited-style-name="Visited_20_Internet_20_Link">Binnenland</text:a> zu bewahren.</text:p>
          </table:table-cell>
        </table:table-row>
        <table:table-row>
          <table:table-cell office:value-type="string" table:style-name="tablecell">
            <text:p text:style-name="tablealignleft"> 9      </text:p>
          </table:table-cell>
          <table:table-cell office:value-type="string" table:style-name="tablecell">
            <text:p text:style-name="tablealignleft"> 369-414     </text:p>
          </table:table-cell>
          <table:table-cell office:value-type="string" table:style-name="tablecell">
            <text:p text:style-name="tablealignleft"> <draw:frame draw:style-name="mediacenter" draw:name=" Gefahrvolle Abenteuer Legend" text:anchor-type="paragraph" draw:z-index="0" svg:width="3.96875cm" style:rel-width="100%"><draw:text-box><text:p text:style-name="legendcenter"><draw:frame draw:style-name="mediacenter" draw:name=" Gefahrvolle Abenteuer" text:anchor-type="paragraph" draw:z-index="8" svg:width="3.96875cm" style:rel-width="100%" svg:height="5.2122916666667cm" style:rel-height="scale"><draw:image xlink:href="Pictures/fa1a8f9a0d7a2b6ed6999f71dbb6d956.gif" xlink:type="simple" xlink:show="embed" xlink:actuate="onLoad"/></draw:frame> Gefahrvolle Abenteuer</text:p></draw:text-box></draw:frame>Journey to the Misty Islands        </text:p>
          </table:table-cell>
          <table:table-cell office:value-type="string" table:style-name="tablecell">
            <text:p text:style-name="tablealignleft"> Königin Aleta von den Nebelinseln wird von ihrem Hofstaat gedrängt, endlich einem ihrer Verehrer das Jawort zu geben: Die leere Staatskasse kann den Aufenthalt der zahlreich zur Brautwerbung angereisten Prinzen nicht länger tragen. Nur schweren Herzens stimmt sie zu, eine Entscheidung zu fällen; denn der, den sie wirklich liebt, scheint nicht unter den Bewerbern zu sein.</text:p>
          </table:table-cell>
        </table:table-row>
        <table:table-row>
          <table:table-cell office:value-type="string" table:style-name="tablecell">
            <text:p text:style-name="tablealignleft"> 10     </text:p>
          </table:table-cell>
          <table:table-cell office:value-type="string" table:style-name="tablecell">
            <text:p text:style-name="tablealignleft"> 415-460     </text:p>
          </table:table-cell>
          <table:table-cell office:value-type="string" table:style-name="tablecell">
            <text:p text:style-name="tablealignleft"> <draw:frame draw:style-name="mediacenter" draw:name=" Aleta Legend" text:anchor-type="paragraph" draw:z-index="0" svg:width="3.96875cm" style:rel-width="100%"><draw:text-box><text:p text:style-name="legendcenter"><draw:frame draw:style-name="mediacenter" draw:name=" Aleta" text:anchor-type="paragraph" draw:z-index="9" svg:width="3.96875cm" style:rel-width="100%" svg:height="5.2122916666667cm" style:rel-height="scale"><draw:image xlink:href="Pictures/bd8b890daceda26cafc3c9c2008aa90e.gif" xlink:type="simple" xlink:show="embed" xlink:actuate="onLoad"/></draw:frame> Aleta</text:p></draw:text-box></draw:frame>Aleta                                               </text:p>
          </table:table-cell>
          <table:table-cell office:value-type="string" table:style-name="tablecell">
            <text:p text:style-name="tablealignleft"> Ein fürchterlicher Schlag auf den Kopf hat Eisenherz endlich seine Furcht vor dem weiblichen Geschlecht genommen: Wie ein Wahnsinniger stürmt er in den Thronsaal der Königin Aleta, als diese gerade ihren zukünftigen Gemahl wählen will, und entführt sie. Auch wenn er anfangs noch glaubt, sie für alles ihm widerfahrene Unrecht demütigen zu müssen, kommt doch alles, wie es kommen muss!</text:p>
          </table:table-cell>
        </table:table-row>
        <table:table-row>
          <table:table-cell office:value-type="string" table:style-name="tablecell">
            <text:p text:style-name="tablealignleft"> 11     </text:p>
          </table:table-cell>
          <table:table-cell office:value-type="string" table:style-name="tablecell">
            <text:p text:style-name="tablealignleft"> 461-506     </text:p>
          </table:table-cell>
          <table:table-cell office:value-type="string" table:style-name="tablecell">
            <text:p text:style-name="tablealignleft"> <draw:frame draw:style-name="mediacenter" draw:name=" Verschwörung auf Camelot Legend" text:anchor-type="paragraph" draw:z-index="0" svg:width="3.96875cm" style:rel-width="100%"><draw:text-box><text:p text:style-name="legendcenter"><draw:frame draw:style-name="mediacenter" draw:name=" Verschwörung auf Camelot" text:anchor-type="paragraph" draw:z-index="10" svg:width="3.96875cm" style:rel-width="100%" svg:height="5.2122916666667cm" style:rel-height="scale"><draw:image xlink:href="Pictures/3d1a0aeff5b483ef8cf5dae861fb3902.gif" xlink:type="simple" xlink:show="embed" xlink:actuate="onLoad"/></draw:frame> Verschwörung auf Camelot</text:p></draw:text-box></draw:frame>Intrigues at Camelot             </text:p>
          </table:table-cell>
          <table:table-cell office:value-type="string" table:style-name="tablecell">
            <text:p text:style-name="tablealignleft"> Kaum glücklich vereint, werden die Liebenden Eisenherz und Aleta von dem heimtückischen Sklavenhalter <text:a xlink:type="simple" xlink:href="https://www.prinzeisenherz.de/doku.php?id=donardo" text:style-name="Internet_20_link" text:visited-style-name="Visited_20_Internet_20_Link">Donardo</text:a> rücksichtslos auseinander gerissen. Doch Schwierigkeiten wie diese, die mit <text:a xlink:type="simple" xlink:href="https://www.prinzeisenherz.de/doku.php?id=schild" text:style-name="Internet_20_link" text:visited-style-name="Visited_20_Internet_20_Link">Schild</text:a> und <text:a xlink:type="simple" xlink:href="https://www.prinzeisenherz.de/doku.php?id=schwert" text:style-name="Internet_20_link" text:visited-style-name="Visited_20_Internet_20_Link">Schwert</text:a> zu lösen sind, bieten für den erfahrenen Krieger Eisenherz kein wirkliches Hindernis. Die Eigensinnigkeiten der glücklich befreiten Braut sind da schon von einem ganz anderen Kaliber!</text:p>
          </table:table-cell>
        </table:table-row>
        <table:table-row>
          <table:table-cell office:value-type="string" table:style-name="tablecell">
            <text:p text:style-name="tablealignleft"> 12     </text:p>
          </table:table-cell>
          <table:table-cell office:value-type="string" table:style-name="tablecell">
            <text:p text:style-name="tablealignleft"> 507-552     </text:p>
          </table:table-cell>
          <table:table-cell office:value-type="string" table:style-name="tablecell">
            <text:p text:style-name="tablealignleft"> <draw:frame draw:style-name="mediacenter" draw:name=" In der neuen Welt Legend" text:anchor-type="paragraph" draw:z-index="0" svg:width="3.96875cm" style:rel-width="100%"><draw:text-box><text:p text:style-name="legendcenter"><draw:frame draw:style-name="mediacenter" draw:name=" In der neuen Welt" text:anchor-type="paragraph" draw:z-index="11" svg:width="3.96875cm" style:rel-width="100%" svg:height="5.2122916666667cm" style:rel-height="scale"><draw:image xlink:href="Pictures/f3de47038b38b21c7c234fe9389f6512.gif" xlink:type="simple" xlink:show="embed" xlink:actuate="onLoad"/></draw:frame> In der neuen Welt</text:p></draw:text-box></draw:frame>The New World                           </text:p>
          </table:table-cell>
          <table:table-cell office:value-type="string" table:style-name="tablecell">
            <text:p text:style-name="tablealignleft"> Kurz nach ihrer Ankunft im Königreich Thule werden Eisenherz und Aleta erneut getrennt. Der ruchlose <text:a xlink:type="simple" xlink:href="https://www.prinzeisenherz.de/doku.php?id=ulfrun" text:style-name="Internet_20_link" text:visited-style-name="Visited_20_Internet_20_Link">Ulfrun</text:a> entführt Aleta mit seinem Schiff auf die offene See - aber er hat die Entschlossenheit unterschätzt, mit der Eisenherz um seine Gattin kämpft. Während einer langen Verfolgungsjagd entfernen sich beide immer weiter von den heimischen Gestaden - bis sie die Küste eines Landes erreichen, das keiner von ihnen jemals zuvor betreten hat.</text:p>
          </table:table-cell>
        </table:table-row>
        <table:table-row>
          <table:table-cell office:value-type="string" table:style-name="tablecell">
            <text:p text:style-name="tablealignleft"> 13     </text:p>
          </table:table-cell>
          <table:table-cell office:value-type="string" table:style-name="tablecell">
            <text:p text:style-name="tablealignleft"> 553-596     </text:p>
          </table:table-cell>
          <table:table-cell office:value-type="string" table:style-name="tablecell">
            <text:p text:style-name="tablealignleft"> <draw:frame draw:style-name="mediacenter" draw:name=" Die Sonnengöttin Legend" text:anchor-type="paragraph" draw:z-index="0" svg:width="3.96875cm" style:rel-width="100%"><draw:text-box><text:p text:style-name="legendcenter"><draw:frame draw:style-name="mediacenter" draw:name=" Die Sonnengöttin" text:anchor-type="paragraph" draw:z-index="12" svg:width="3.96875cm" style:rel-width="100%" svg:height="5.2122916666667cm" style:rel-height="scale"><draw:image xlink:href="Pictures/80f11dd155db3b51ed0141b585fb8f99.gif" xlink:type="simple" xlink:show="embed" xlink:actuate="onLoad"/></draw:frame> Die Sonnengöttin</text:p></draw:text-box></draw:frame>The Sun Goddess                          </text:p>
          </table:table-cell>
          <table:table-cell office:value-type="string" table:style-name="tablecell">
            <text:p text:style-name="tablealignleft"> Eisenherz, Aleta und ihre Getreuen haben nach dem Sieg über Ulfrun in der fremden neuen Welt freundliche Aufnahme gefunden. Aleta, die von den Eingeborenen wie eine Göttin verehrt wird, schenkt im Winterquartier ihrem ersten Kind das Leben. Zu Eisenherz' großer Freude ist es ein Sohn, und in Erinnerung an seinen Jugendfreund und Kampfgefährten gibt er ihm den Namen <text:a xlink:type="simple" xlink:href="https://www.prinzeisenherz.de/doku.php?id=arn" text:style-name="Internet_20_link" text:visited-style-name="Visited_20_Internet_20_Link">Arn</text:a>.</text:p>
          </table:table-cell>
        </table:table-row>
        <table:table-row>
          <table:table-cell office:value-type="string" table:style-name="tablecell">
            <text:p text:style-name="tablealignleft"> 14     </text:p>
          </table:table-cell>
          <table:table-cell office:value-type="string" table:style-name="tablecell">
            <text:p text:style-name="tablealignleft"> 597-640     </text:p>
          </table:table-cell>
          <table:table-cell office:value-type="string" table:style-name="tablecell">
            <text:p text:style-name="tablealignleft"> <draw:frame draw:style-name="mediacenter" draw:name=" Die Hexen von Iilwynde Legend" text:anchor-type="paragraph" draw:z-index="0" svg:width="3.96875cm" style:rel-width="100%"><draw:text-box><text:p text:style-name="legendcenter"><draw:frame draw:style-name="mediacenter" draw:name=" Die Hexen von Iilwynde" text:anchor-type="paragraph" draw:z-index="13" svg:width="3.96875cm" style:rel-width="100%" svg:height="5.2122916666667cm" style:rel-height="scale"><draw:image xlink:href="Pictures/db9add7b49d7a29245455a840212b60a.gif" xlink:type="simple" xlink:show="embed" xlink:actuate="onLoad"/></draw:frame> Die Hexen von Iilwynde</text:p></draw:text-box></draw:frame>Sword and Sorcery                  </text:p>
          </table:table-cell>
          <table:table-cell office:value-type="string" table:style-name="tablecell">
            <text:p text:style-name="tablealignleft"> Glücklich in die Heimat zurückgekehrt, bereiten Eisenherz und Aleta auf Camelot die Taufe ihres Sohnes vor. Eisenherz macht sich auf die Reise zu seinem Jugendfreund Arn - bei der Zeremonie soll dieser für den nach ihm benannten Jungen als Taufpate auftreten. Es stellt sich heraus, dass auch Arn inzwischen zum treusorgenden Vater und Ehegatten geworden ist!</text:p>
          </table:table-cell>
        </table:table-row>
        <table:table-row>
          <table:table-cell office:value-type="string" table:style-name="tablecell">
            <text:p text:style-name="tablealignleft"> 15     </text:p>
          </table:table-cell>
          <table:table-cell office:value-type="string" table:style-name="tablecell">
            <text:p text:style-name="tablealignleft"> 641-684     </text:p>
          </table:table-cell>
          <table:table-cell office:value-type="string" table:style-name="tablecell">
            <text:p text:style-name="tablealignleft"> <draw:frame draw:style-name="mediacenter" draw:name=" Geoffreys Abenteuer Legend" text:anchor-type="paragraph" draw:z-index="0" svg:width="3.96875cm" style:rel-width="100%"><draw:text-box><text:p text:style-name="legendcenter"><draw:frame draw:style-name="mediacenter" draw:name=" Geoffreys Abenteuer" text:anchor-type="paragraph" draw:z-index="14" svg:width="3.96875cm" style:rel-width="100%" svg:height="5.2122916666667cm" style:rel-height="scale"><draw:image xlink:href="Pictures/b0e391758c114bd25ff79854ae487966.gif" xlink:type="simple" xlink:show="embed" xlink:actuate="onLoad"/></draw:frame> Geoffreys Abenteuer</text:p></draw:text-box></draw:frame>Young Geoffrey                        </text:p>
          </table:table-cell>
          <table:table-cell office:value-type="string" table:style-name="tablecell">
            <text:p text:style-name="tablealignleft"> Während einer Reise werden Eisenherz und Gawain von dem Knaben <text:a xlink:type="simple" xlink:href="https://www.prinzeisenherz.de/doku.php?id=geoffrey" text:style-name="Internet_20_link" text:visited-style-name="Visited_20_Internet_20_Link">Arf Geoffrey</text:a> zum Kampf gefordert. Sie bewundern seinen Mut und nehmen den jungen Ungestüm mit nach Camelot, wo er zum <text:a xlink:type="simple" xlink:href="https://www.prinzeisenherz.de/doku.php?id=knappe" text:style-name="Internet_20_link" text:visited-style-name="Visited_20_Internet_20_Link">Knappe</text:a>n ausgebildet werden soll. Wie einstmals der junge Eisenherz, so hat auch Geoffrey nur ein Ziel: Ritter der <text:a xlink:type="simple" xlink:href="https://www.prinzeisenherz.de/doku.php?id=tafelrunde" text:style-name="Internet_20_link" text:visited-style-name="Visited_20_Internet_20_Link">Tafelrunde</text:a> zu werden!</text:p>
          </table:table-cell>
        </table:table-row>
        <table:table-row>
          <table:table-cell office:value-type="string" table:style-name="tablecell">
            <text:p text:style-name="tablealignleft"> 16     </text:p>
          </table:table-cell>
          <table:table-cell office:value-type="string" table:style-name="tablecell">
            <text:p text:style-name="tablealignleft"> 685-728     </text:p>
          </table:table-cell>
          <table:table-cell office:value-type="string" table:style-name="tablecell">
            <text:p text:style-name="tablealignleft"> <draw:frame draw:style-name="mediacenter" draw:name=" Aletas Kriegslist Legend" text:anchor-type="paragraph" draw:z-index="0" svg:width="3.96875cm" style:rel-width="100%"><draw:text-box><text:p text:style-name="legendcenter"><draw:frame draw:style-name="mediacenter" draw:name=" Aletas Kriegslist" text:anchor-type="paragraph" draw:z-index="15" svg:width="3.96875cm" style:rel-width="100%" svg:height="5.2122916666667cm" style:rel-height="scale"><draw:image xlink:href="Pictures/bae9990a17e1f7c56e51864572030d9a.gif" xlink:type="simple" xlink:show="embed" xlink:actuate="onLoad"/></draw:frame> Aletas Kriegslist</text:p></draw:text-box></draw:frame>Love and War                            </text:p>
          </table:table-cell>
          <table:table-cell office:value-type="string" table:style-name="tablecell">
            <text:p text:style-name="tablealignleft"> Unter Führung des Überheblichen <text:a xlink:type="simple" xlink:href="https://www.prinzeisenherz.de/doku.php?id=hap-atla" text:style-name="Internet_20_link" text:visited-style-name="Visited_20_Internet_20_Link">Hap-Atla</text:a> unternehmen die Völker des Binnenlandes einen erneuten Angriff auf die Burg des Königs von Thule. Die Lage ist ernst: Prinz Eisenherz befindet sich auf einer Reise nach <text:a xlink:type="simple" xlink:href="https://www.prinzeisenherz.de/doku.php?id=rom" text:style-name="Internet_20_link" text:visited-style-name="Visited_20_Internet_20_Link">Rom</text:a>, und die Männer König Aguars sind zur Frühlingsaussaat übers Land verteilt. In dieser aussichtslosen Situation helfen nur noch die Waffen einer Frau!</text:p>
          </table:table-cell>
        </table:table-row>
        <table:table-row>
          <table:table-cell office:value-type="string" table:style-name="tablecell">
            <text:p text:style-name="tablealignleft"> 17     </text:p>
          </table:table-cell>
          <table:table-cell office:value-type="string" table:style-name="tablecell">
            <text:p text:style-name="tablealignleft"> 729-774     </text:p>
          </table:table-cell>
          <table:table-cell office:value-type="string" table:style-name="tablecell">
            <text:p text:style-name="tablealignleft"> <draw:frame draw:style-name="mediacenter" draw:name=" Zweifaches Glück Legend" text:anchor-type="paragraph" draw:z-index="0" svg:width="3.96875cm" style:rel-width="100%"><draw:text-box><text:p text:style-name="legendcenter"><draw:frame draw:style-name="mediacenter" draw:name=" Zweifaches Glück" text:anchor-type="paragraph" draw:z-index="16" svg:width="3.96875cm" style:rel-width="100%" svg:height="5.2122916666667cm" style:rel-height="scale"><draw:image xlink:href="Pictures/42f29ff3a02bd03a97c2cc2a6953b7d9.gif" xlink:type="simple" xlink:show="embed" xlink:actuate="onLoad"/></draw:frame> Zweifaches Glück</text:p></draw:text-box></draw:frame>Return from Rome                         </text:p>
          </table:table-cell>
          <table:table-cell office:value-type="string" table:style-name="tablecell">
            <text:p text:style-name="tablealignleft"> Prinz Eisenherz und sein Knappe Geoffrey sind auf dem Weg nach Rom, um bei Papst <text:a xlink:type="simple" xlink:href="https://www.prinzeisenherz.de/doku.php?id=gregor" text:style-name="Internet_20_link" text:visited-style-name="Visited_20_Internet_20_Link">Gregor</text:a> um Missionare für das heidnische Thule zu bitten. Auf ihrer Reise durch das niedergehende Europa müssen sie mit ansehen, wie sehr die alte Zivilisation bereits unter dem Ansturm von <text:a xlink:type="simple" xlink:href="https://www.prinzeisenherz.de/doku.php?id=wandalen" text:style-name="Internet_20_link" text:visited-style-name="Visited_20_Internet_20_Link">Wandalen</text:a> und Hunnen in ihren Grundfesten erschüttert ist.</text:p>
          </table:table-cell>
        </table:table-row>
        <table:table-row>
          <table:table-cell office:value-type="string" table:style-name="tablecell">
            <text:p text:style-name="tablealignleft"> 18     </text:p>
          </table:table-cell>
          <table:table-cell office:value-type="string" table:style-name="tablecell">
            <text:p text:style-name="tablealignleft"> 775-820     </text:p>
          </table:table-cell>
          <table:table-cell office:value-type="string" table:style-name="tablecell">
            <text:p text:style-name="tablealignleft"> <draw:frame draw:style-name="mediacenter" draw:name=" Sigurd, der Tyrann Legend" text:anchor-type="paragraph" draw:z-index="0" svg:width="3.96875cm" style:rel-width="100%"><draw:text-box><text:p text:style-name="legendcenter"><draw:frame draw:style-name="mediacenter" draw:name=" Sigurd, der Tyrann" text:anchor-type="paragraph" draw:z-index="17" svg:width="3.96875cm" style:rel-width="100%" svg:height="5.2122916666667cm" style:rel-height="scale"><draw:image xlink:href="Pictures/006030f68fdb65d717a16fc0dcbe3572.gif" xlink:type="simple" xlink:show="embed" xlink:actuate="onLoad"/></draw:frame> Sigurd, der Tyrann</text:p></draw:text-box></draw:frame>The Stolen River                       </text:p>
          </table:table-cell>
          <table:table-cell office:value-type="string" table:style-name="tablecell">
            <text:p text:style-name="tablealignleft"> Als Eisenherz von seiner gefährlichen Europareise nach Thule zurückkehrt, muss er feststellen, dass sich dort in der Zwischenzeit eine Menge getan hat. Aleta hat zwei Töchter zur Welt gebracht - <text:a xlink:type="simple" xlink:href="https://www.prinzeisenherz.de/doku.php?id=valeta" text:style-name="Internet_20_link" text:visited-style-name="Visited_20_Internet_20_Link">Valeta</text:a> und <text:a xlink:type="simple" xlink:href="https://www.prinzeisenherz.de/doku.php?id=karen" text:style-name="Internet_20_link" text:visited-style-name="Visited_20_Internet_20_Link">Karen</text:a> -, und Arns Kindermädchen <text:a xlink:type="simple" xlink:href="https://www.prinzeisenherz.de/doku.php?id=tillicum" text:style-name="Internet_20_link" text:visited-style-name="Visited_20_Internet_20_Link">Tillicum</text:a> ist auf dem besten Wege, den rauhbeinigen Seeräuber <text:a xlink:type="simple" xlink:href="https://www.prinzeisenherz.de/doku.php?id=boltar" text:style-name="Internet_20_link" text:visited-style-name="Visited_20_Internet_20_Link">Boltar</text:a> in den Hafen der Ehe zu lotsen.</text:p>
          </table:table-cell>
        </table:table-row>
        <table:table-row>
          <table:table-cell office:value-type="string" table:style-name="tablecell">
            <text:p text:style-name="tablealignleft"> 19     </text:p>
          </table:table-cell>
          <table:table-cell office:value-type="string" table:style-name="tablecell">
            <text:p text:style-name="tablealignleft"> 821-866     </text:p>
          </table:table-cell>
          <table:table-cell office:value-type="string" table:style-name="tablecell">
            <text:p text:style-name="tablealignleft"> <draw:frame draw:style-name="mediacenter" draw:name=" Der Angriff der Sachsen Legend" text:anchor-type="paragraph" draw:z-index="0" svg:width="3.96875cm" style:rel-width="100%"><draw:text-box><text:p text:style-name="legendcenter"><draw:frame draw:style-name="mediacenter" draw:name=" Der Angriff der Sachsen" text:anchor-type="paragraph" draw:z-index="18" svg:width="3.96875cm" style:rel-width="100%" svg:height="5.2122916666667cm" style:rel-height="scale"><draw:image xlink:href="Pictures/a5d9cd2c5e4c27460b1468315c87b17e.gif" xlink:type="simple" xlink:show="embed" xlink:actuate="onLoad"/></draw:frame> Der Angriff der Sachsen</text:p></draw:text-box></draw:frame>Duel in Ireland                   </text:p>
          </table:table-cell>
          <table:table-cell office:value-type="string" table:style-name="tablecell">
            <text:p text:style-name="tablealignleft"> So viel Familien- und Eheglück kann natürlich nicht auf Dauer ungetrübt bleiben. Schon wird Eisenherz von König Arthur auf die Burg <text:a xlink:type="simple" xlink:href="https://www.prinzeisenherz.de/doku.php?id=tintagel" text:style-name="Internet_20_link" text:visited-style-name="Visited_20_Internet_20_Link">Tintagel</text:a> gerufen: Die unzivilisierten Sachsen rücken mit einer gewaltigen Streitmacht erneut auf die britannischen Inseln vor - und diesmal werden sie von den keltischen Königen <text:a xlink:type="simple" xlink:href="https://www.prinzeisenherz.de/doku.php?id=cornwall" text:style-name="Internet_20_link" text:visited-style-name="Visited_20_Internet_20_Link">Cornwall</text:a>s unterstützt!</text:p>
          </table:table-cell>
        </table:table-row>
        <table:table-row>
          <table:table-cell office:value-type="string" table:style-name="tablecell">
            <text:p text:style-name="tablealignleft"> 20     </text:p>
          </table:table-cell>
          <table:table-cell office:value-type="string" table:style-name="tablecell">
            <text:p text:style-name="tablealignleft"> 867-912     </text:p>
          </table:table-cell>
          <table:table-cell office:value-type="string" table:style-name="tablecell">
            <text:p text:style-name="tablealignleft"> <draw:frame draw:style-name="mediacenter" draw:name=" Revolte auf den Nebelinseln Legend" text:anchor-type="paragraph" draw:z-index="0" svg:width="3.96875cm" style:rel-width="100%"><draw:text-box><text:p text:style-name="legendcenter"><draw:frame draw:style-name="mediacenter" draw:name=" Revolte auf den Nebelinseln" text:anchor-type="paragraph" draw:z-index="19" svg:width="3.96875cm" style:rel-width="100%" svg:height="5.2122916666667cm" style:rel-height="scale"><draw:image xlink:href="Pictures/cb31241246ae38e7894cfb12946fc7cb.gif" xlink:type="simple" xlink:show="embed" xlink:actuate="onLoad"/></draw:frame> Revolte auf den Nebelinseln</text:p></draw:text-box></draw:frame>The Pilgrimage                </text:p>
          </table:table-cell>
          <table:table-cell office:value-type="string" table:style-name="tablecell">
            <text:p text:style-name="tablealignleft"> Während Eisenherz in Britannien gegen die Sachsen kämpft, kehrt Aleta mit ihren Kindern auf die heimatlichen Nebelinseln zurück. Aber auch dort scheinen die glücklichen Tage vorbei zu sein: Eine Gruppe von Verschwörern will aus dem friedliebenden kleinen Königreich eine waffenstarrende Kriegsmacht machen. Doch die Möchtegernfeldherren haben die Rechnung ohne Aleta, ihre rechtmäßige Königin, gemacht.</text:p>
          </table:table-cell>
        </table:table-row>
        <table:table-row>
          <table:table-cell office:value-type="string" table:style-name="tablecell">
            <text:p text:style-name="tablealignleft"> 21     </text:p>
          </table:table-cell>
          <table:table-cell office:value-type="string" table:style-name="tablecell">
            <text:p text:style-name="tablealignleft"> 913-958     </text:p>
          </table:table-cell>
          <table:table-cell office:value-type="string" table:style-name="tablecell">
            <text:p text:style-name="tablealignleft"> <draw:frame draw:style-name="mediacenter" draw:name=" Reise nach Osten Legend" text:anchor-type="paragraph" draw:z-index="0" svg:width="3.96875cm" style:rel-width="100%"><draw:text-box><text:p text:style-name="legendcenter"><draw:frame draw:style-name="mediacenter" draw:name=" Reise nach Osten" text:anchor-type="paragraph" draw:z-index="20" svg:width="3.96875cm" style:rel-width="100%" svg:height="5.2122916666667cm" style:rel-height="scale"><draw:image xlink:href="Pictures/23e09059036480d6c53941e5e58ca48d.gif" xlink:type="simple" xlink:show="embed" xlink:actuate="onLoad"/></draw:frame> Reise nach Osten</text:p></draw:text-box></draw:frame>Prisoner of the Khan                     </text:p>
          </table:table-cell>
          <table:table-cell office:value-type="string" table:style-name="tablecell">
            <text:p text:style-name="tablealignleft"> Als Eisenherz und Aleta von den Nebelinseln ins heimische Thule zurückkehren wollen, sind die westlichen Land- und Seewege durch Kriege und Feindseligkeiten versperrt. Sie entschließen sich, über das <text:a xlink:type="simple" xlink:href="https://www.prinzeisenherz.de/doku.php?id=schwarze_meer" text:style-name="Internet_20_link" text:visited-style-name="Visited_20_Internet_20_Link">Schwarze Meer</text:a> bis <text:a xlink:type="simple" xlink:href="https://www.prinzeisenherz.de/doku.php?id=sewastopol" text:style-name="Internet_20_link" text:visited-style-name="Visited_20_Internet_20_Link">Sewastopol</text:a> zu segeln. Dort beginnt eine mühsame Passage auf <text:a xlink:type="simple" xlink:href="https://www.prinzeisenherz.de/doku.php?id=dnjepr" text:style-name="Internet_20_link" text:visited-style-name="Visited_20_Internet_20_Link">Dnjepr</text:a> und <text:a xlink:type="simple" xlink:href="https://www.prinzeisenherz.de/doku.php?id=duna" text:style-name="Internet_20_link" text:visited-style-name="Visited_20_Internet_20_Link">Duna</text:a> durch die wilden Länder des Ostens.</text:p>
          </table:table-cell>
        </table:table-row>
        <table:table-row>
          <table:table-cell office:value-type="string" table:style-name="tablecell">
            <text:p text:style-name="tablealignleft"> 22     </text:p>
          </table:table-cell>
          <table:table-cell office:value-type="string" table:style-name="tablecell">
            <text:p text:style-name="tablealignleft"> 959-1004    </text:p>
          </table:table-cell>
          <table:table-cell office:value-type="string" table:style-name="tablecell">
            <text:p text:style-name="tablealignleft"> <draw:frame draw:style-name="mediacenter" draw:name=" Arns Bewährung Legend" text:anchor-type="paragraph" draw:z-index="0" svg:width="3.96875cm" style:rel-width="100%"><draw:text-box><text:p text:style-name="legendcenter"><draw:frame draw:style-name="mediacenter" draw:name=" Arns Bewährung" text:anchor-type="paragraph" draw:z-index="21" svg:width="3.96875cm" style:rel-width="100%" svg:height="5.2122916666667cm" style:rel-height="scale"><draw:image xlink:href="Pictures/a7f309af96972b1dfba1ced5b83fe77e.gif" xlink:type="simple" xlink:show="embed" xlink:actuate="onLoad"/></draw:frame> Arns Bewährung</text:p></draw:text-box></draw:frame>Homeward Bound                             </text:p>
          </table:table-cell>
          <table:table-cell office:value-type="string" table:style-name="tablecell">
            <text:p text:style-name="tablealignleft"> Nach langer Abwesenheit kehrt Eisenherz mit seiner Familie zurück auf die väterliche Burg <text:a xlink:type="simple" xlink:href="https://www.prinzeisenherz.de/doku.php?id=wikingsholm" text:style-name="Internet_20_link" text:visited-style-name="Visited_20_Internet_20_Link">Wikingsholm</text:a>. Aus dem kleinen Arn ist inzwischen ein abenteuerlustiger Knabe geworden, der nicht länger im Schatten seines glorreichen Vaters stehen will. Auf den eisigen Bergen Thules sucht Arn seine erste Bewährungsprobe.</text:p>
          </table:table-cell>
        </table:table-row>
        <table:table-row>
          <table:table-cell office:value-type="string" table:style-name="tablecell">
            <text:p text:style-name="tablealignleft"> 23     </text:p>
          </table:table-cell>
          <table:table-cell office:value-type="string" table:style-name="tablecell">
            <text:p text:style-name="tablealignleft"> 1005-1050   </text:p>
          </table:table-cell>
          <table:table-cell office:value-type="string" table:style-name="tablecell">
            <text:p text:style-name="tablealignleft"> <draw:frame draw:style-name="mediacenter" draw:name=" Die drei Könige von Cornwall Legend" text:anchor-type="paragraph" draw:z-index="0" svg:width="3.96875cm" style:rel-width="100%"><draw:text-box><text:p text:style-name="legendcenter"><draw:frame draw:style-name="mediacenter" draw:name=" Die drei Könige von Cornwall" text:anchor-type="paragraph" draw:z-index="22" svg:width="3.96875cm" style:rel-width="100%" svg:height="5.2122916666667cm" style:rel-height="scale"><draw:image xlink:href="Pictures/13876f17843a6ec965f7b42ed557722b.gif" xlink:type="simple" xlink:show="embed" xlink:actuate="onLoad"/></draw:frame> Die drei Könige von Cornwall</text:p></draw:text-box></draw:frame>The Kings of Cornwall        </text:p>
          </table:table-cell>
          <table:table-cell office:value-type="string" table:style-name="tablecell">
            <text:p text:style-name="tablealignleft"> Zum Pfingstfest besucht Eisenherz Camelot, um dort an den alljährlichen großen Ritterspielen teilzunehmen. Kaum ist es ihm gelungen, einen gefährlichen Zwist in der Tafelrunde beizulegen, hat König Arthur auch schon die nächste Aufgabe für ihn: Als <text:a xlink:type="simple" xlink:href="https://www.prinzeisenherz.de/doku.php?id=kreuzritter" text:style-name="Internet_20_link" text:visited-style-name="Visited_20_Internet_20_Link">Kreuzritter</text:a> verkleidet, reitet Eisenherz nach Cornwall, um den Gerüchten vom Verrat der keltischen Könige nachzugehen.</text:p>
          </table:table-cell>
        </table:table-row>
        <table:table-row>
          <table:table-cell office:value-type="string" table:style-name="tablecell">
            <text:p text:style-name="tablealignleft"> 24     </text:p>
          </table:table-cell>
          <table:table-cell office:value-type="string" table:style-name="tablecell">
            <text:p text:style-name="tablealignleft"> 1051-1096   </text:p>
          </table:table-cell>
          <table:table-cell office:value-type="string" table:style-name="tablecell">
            <text:p text:style-name="tablealignleft"> <draw:frame draw:style-name="mediacenter" draw:name=" Der rote Hengst Legend" text:anchor-type="paragraph" draw:z-index="0" svg:width="3.96875cm" style:rel-width="100%"><draw:text-box><text:p text:style-name="legendcenter"><draw:frame draw:style-name="mediacenter" draw:name=" Der rote Hengst" text:anchor-type="paragraph" draw:z-index="23" svg:width="3.96875cm" style:rel-width="100%" svg:height="5.2122916666667cm" style:rel-height="scale"><draw:image xlink:href="Pictures/fc55d7dfa39e6bbfadd173986ce70b14.gif" xlink:type="simple" xlink:show="embed" xlink:actuate="onLoad"/></draw:frame> Der rote Hengst</text:p></draw:text-box></draw:frame>The Red Stallion                          </text:p>
          </table:table-cell>
          <table:table-cell office:value-type="string" table:style-name="tablecell">
            <text:p text:style-name="tablealignleft"> Es ist ein alter Brauch unter Adeligen, die heranwachsenden Söhne zu tauschen, um so mit ihrer Erziehung zu beginnen. Fern von zu Hause, an einem fremden Hof, sollen sie Höflichkeit, Selbstvertrauen und das Kriegshandwerk erlernen. Im Austausch gegen dessen Sohn <text:a xlink:type="simple" xlink:href="https://www.prinzeisenherz.de/doku.php?id=sven" text:style-name="Internet_20_link" text:visited-style-name="Visited_20_Internet_20_Link">Sven</text:a> geht Prinz Arn an den Hof des Königs Hap-Atla. Dort muss er seine Ehre als erstes im Kampf gegen das »Ungeheuer« <text:a xlink:type="simple" xlink:href="https://www.prinzeisenherz.de/doku.php?id=frytha" text:style-name="Internet_20_link" text:visited-style-name="Visited_20_Internet_20_Link">Frytha</text:a> verteidigen.</text:p>
          </table:table-cell>
        </table:table-row>
        <table:table-row>
          <table:table-cell office:value-type="string" table:style-name="tablecell">
            <text:p text:style-name="tablealignleft"> 25     </text:p>
          </table:table-cell>
          <table:table-cell office:value-type="string" table:style-name="tablecell">
            <text:p text:style-name="tablealignleft"> 1097-1142   </text:p>
          </table:table-cell>
          <table:table-cell office:value-type="string" table:style-name="tablecell">
            <text:p text:style-name="tablealignleft"> <draw:frame draw:style-name="mediacenter" draw:name=" Das verwünschte Schwert Legend" text:anchor-type="paragraph" draw:z-index="0" svg:width="3.96875cm" style:rel-width="100%"><draw:text-box><text:p text:style-name="legendcenter"><draw:frame draw:style-name="mediacenter" draw:name=" Das verwünschte Schwert" text:anchor-type="paragraph" draw:z-index="24" svg:width="3.96875cm" style:rel-width="100%" svg:height="5.3710416666667cm" style:rel-height="scale"><draw:image xlink:href="Pictures/ffb0ba586f2a69ebc6e1e4a8710a3fa5.gif" xlink:type="simple" xlink:show="embed" xlink:actuate="onLoad"/></draw:frame> Das verwünschte Schwert</text:p></draw:text-box></draw:frame>The Curse                         </text:p>
          </table:table-cell>
          <table:table-cell office:value-type="string" table:style-name="tablecell">
            <text:p text:style-name="tablealignleft"> Prinz Eisenherz verteidigt Britannien gegen anstürmende Barbaren vom Festland. Als der ihm anvertraute Knabe <text:a xlink:type="simple" xlink:href="https://www.prinzeisenherz.de/doku.php?id=edwin" text:style-name="Internet_20_link" text:visited-style-name="Visited_20_Internet_20_Link">Edwin</text:a> von den Sachsen gefangen genommen und bestialisch zu Tode gefoltert wird, kennt der Rasende keine Gnade mehr und nimmt grausame Rache. Über seinen Blutdurst erschreckt, versenkt er das »<text:a xlink:type="simple" xlink:href="https://www.prinzeisenherz.de/doku.php?id=singende_schwert_das" text:style-name="Internet_20_link" text:visited-style-name="Visited_20_Internet_20_Link">Singende Schwert</text:a>« im Atlantik!</text:p>
          </table:table-cell>
        </table:table-row>
        <table:table-row>
          <table:table-cell office:value-type="string" table:style-name="tablecell">
            <text:p text:style-name="tablealignleft"> 26     </text:p>
          </table:table-cell>
          <table:table-cell office:value-type="string" table:style-name="tablecell">
            <text:p text:style-name="tablealignleft"> 1143-1188   </text:p>
          </table:table-cell>
          <table:table-cell office:value-type="string" table:style-name="tablecell">
            <text:p text:style-name="tablealignleft"> <draw:frame draw:style-name="mediacenter" draw:name=" Das Gesetz von Lithway Legend" text:anchor-type="paragraph" draw:z-index="0" svg:width="3.96875cm" style:rel-width="100%"><draw:text-box><text:p text:style-name="legendcenter"><draw:frame draw:style-name="mediacenter" draw:name=" Das Gesetz von Lithway" text:anchor-type="paragraph" draw:z-index="25" svg:width="3.96875cm" style:rel-width="100%" svg:height="5.2122916666667cm" style:rel-height="scale"><draw:image xlink:href="Pictures/de8ff6380e0fcccc32e907fc966147c9.gif" xlink:type="simple" xlink:show="embed" xlink:actuate="onLoad"/></draw:frame> Das Gesetz von Lithway</text:p></draw:text-box></draw:frame>Lithway's Law                      </text:p>
          </table:table-cell>
          <table:table-cell office:value-type="string" table:style-name="tablecell">
            <text:p text:style-name="tablealignleft"> Der raffgierige König <text:a xlink:type="simple" xlink:href="https://www.prinzeisenherz.de/doku.php?id=oswick" text:style-name="Internet_20_link" text:visited-style-name="Visited_20_Internet_20_Link">Oswick</text:a> hat Sir Gawain gefangen genommen und in ein finsteres Verlies gesperrt. Er sinnt auf ein reiches Lösegeld. Doch die Rettung naht bereits. Als Gaukler getarnt, schleicht sich Eisenherz in das Vertrauen des tumben Oswick. Mit allerlei Hokuspokus kann er Gawain zur Flucht verhelfen. Gemeinsam reiten sie nach <text:a xlink:type="simple" xlink:href="https://www.prinzeisenherz.de/doku.php?id=hamlin_garde" text:style-name="Internet_20_link" text:visited-style-name="Visited_20_Internet_20_Link">Hamlin Garde</text:a>, um dort am großen Turnier teilzunehmen.</text:p>
          </table:table-cell>
        </table:table-row>
        <table:table-row>
          <table:table-cell office:value-type="string" table:style-name="tablecell">
            <text:p text:style-name="tablealignleft"> 27     </text:p>
          </table:table-cell>
          <table:table-cell office:value-type="string" table:style-name="tablecell">
            <text:p text:style-name="tablealignleft"> 1189-1234   </text:p>
          </table:table-cell>
          <table:table-cell office:value-type="string" table:style-name="tablecell">
            <text:p text:style-name="tablealignleft"> <draw:frame draw:style-name="mediacenter" draw:name=" Die Suche nach dem Gral Legend" text:anchor-type="paragraph" draw:z-index="0" svg:width="3.96875cm" style:rel-width="100%"><draw:text-box><text:p text:style-name="legendcenter"><draw:frame draw:style-name="mediacenter" draw:name=" Die Suche nach dem Gral" text:anchor-type="paragraph" draw:z-index="26" svg:width="3.96875cm" style:rel-width="100%" svg:height="5.3975cm" style:rel-height="scale"><draw:image xlink:href="Pictures/2b6581003ddef3b4fffef50291e28beb.gif" xlink:type="simple" xlink:show="embed" xlink:actuate="onLoad"/></draw:frame> Die Suche nach dem Gral</text:p></draw:text-box></draw:frame>The Eternal Quest                 </text:p>
          </table:table-cell>
          <table:table-cell office:value-type="string" table:style-name="tablecell">
            <text:p text:style-name="tablealignleft"> Die Existenz der Tafelrunde ist bedroht: Immer mehr Ritter begeben sich auf die Suche nach dem <text:a xlink:type="simple" xlink:href="https://www.prinzeisenherz.de/doku.php?id=gral_der_heilige" text:style-name="Internet_20_link" text:visited-style-name="Visited_20_Internet_20_Link">Heiligen Gral</text:a>, die wenigsten von ihnen kehren zurück. Daher hat König Arthur Prinz Eisenherz damit beauftragt, herauszufinden, ob der Gral wirklich existiert. Seine Suche führt ihn zunächst nach <text:a xlink:type="simple" xlink:href="https://www.prinzeisenherz.de/doku.php?id=stonehenge" text:style-name="Internet_20_link" text:visited-style-name="Visited_20_Internet_20_Link">Stonehenge</text:a>, wo ihm ein alter Hohepriester erste Anhaltspunkte geben kann. Auf der Insel <text:a xlink:type="simple" xlink:href="https://www.prinzeisenherz.de/doku.php?id=avalon" text:style-name="Internet_20_link" text:visited-style-name="Visited_20_Internet_20_Link">Avalon</text:a> kommt er einer Antwort näher, doch seine Dienste als Ritter sind ebenfalls gefragt…</text:p>
          </table:table-cell>
        </table:table-row>
        <table:table-row>
          <table:table-cell office:value-type="string" table:style-name="tablecell">
            <text:p text:style-name="tablealignleft"> 28     </text:p>
          </table:table-cell>
          <table:table-cell office:value-type="string" table:style-name="tablecell">
            <text:p text:style-name="tablealignleft"> 1235-1280   </text:p>
          </table:table-cell>
          <table:table-cell office:value-type="string" table:style-name="tablecell">
            <text:p text:style-name="tablealignleft"> <draw:frame draw:style-name="mediacenter" draw:name=" Der Wildfang Legend" text:anchor-type="paragraph" draw:z-index="0" svg:width="3.96875cm" style:rel-width="100%"><draw:text-box><text:p text:style-name="legendcenter"><draw:frame draw:style-name="mediacenter" draw:name=" Der Wildfang" text:anchor-type="paragraph" draw:z-index="27" svg:width="3.96875cm" style:rel-width="100%" svg:height="5.3975cm" style:rel-height="scale"><draw:image xlink:href="Pictures/7a4a5b1334ad11eef7ca9cefa4d66f48.gif" xlink:type="simple" xlink:show="embed" xlink:actuate="onLoad"/></draw:frame> Der Wildfang</text:p></draw:text-box></draw:frame>The Savage Girl                              </text:p>
          </table:table-cell>
          <table:table-cell office:value-type="string" table:style-name="tablecell">
            <text:p text:style-name="tablealignleft"> Zusammen mit Pilgern segelt Eisenherz nach <text:a xlink:type="simple" xlink:href="https://www.prinzeisenherz.de/doku.php?id=jaffa" text:style-name="Internet_20_link" text:visited-style-name="Visited_20_Internet_20_Link">Jaffa</text:a>, um die Handelsstraße zum Heiligen Land zu erkunden und um Aufträge für die Handelsflotte der Nebelinseln zu werben. Auf dem Weg durch die Wüste begegnet Eisenherz' Karawane einer jungen Reiterin, die von ihrem plündernden Nomadenvolk verbannt wurde. Der junge Wildfang sorgt für viel Trubel, denn ihr liegen nicht nur die Reittiere der Karawane am Herzen…</text:p>
          </table:table-cell>
        </table:table-row>
        <table:table-row>
          <table:table-cell office:value-type="string" table:style-name="tablecell">
            <text:p text:style-name="tablealignleft"> 29     </text:p>
          </table:table-cell>
          <table:table-cell office:value-type="string" table:style-name="tablecell">
            <text:p text:style-name="tablealignleft"> 1281-1326   </text:p>
          </table:table-cell>
          <table:table-cell office:value-type="string" table:style-name="tablecell">
            <text:p text:style-name="tablealignleft"> <draw:frame draw:style-name="mediacenter" draw:name=" Das Kloster der Dämonen Legend" text:anchor-type="paragraph" draw:z-index="0" svg:width="3.96875cm" style:rel-width="100%"><draw:text-box><text:p text:style-name="legendcenter"><draw:frame draw:style-name="mediacenter" draw:name=" Das Kloster der Dämonen" text:anchor-type="paragraph" draw:z-index="28" svg:width="3.96875cm" style:rel-width="100%" svg:height="5.3975cm" style:rel-height="scale"><draw:image xlink:href="Pictures/075597ac24d8e53e6f769cfacbdc57a9.gif" xlink:type="simple" xlink:show="embed" xlink:actuate="onLoad"/></draw:frame> Das Kloster der Dämonen</text:p></draw:text-box></draw:frame>Monastery of the Demons           </text:p>
          </table:table-cell>
          <table:table-cell office:value-type="string" table:style-name="tablecell">
            <text:p text:style-name="tablealignleft"> Der König trägt Eisenherz auf, in Rom um Hilfe zu bitten: Der Kaiser soll eine Straße durch <text:a xlink:type="simple" xlink:href="https://www.prinzeisenherz.de/doku.php?id=gallien" text:style-name="Internet_20_link" text:visited-style-name="Visited_20_Internet_20_Link">Gallien</text:a> öffnen, die das christliche England mit der restlichen Christenheit verbindet. Die Hilfe wird jedoch nicht gewährt, so dass Prinz Eisenherz alleine einen sicheren Landweg finden muss. Auf seiner Erkundungsreise passiert er mit seinem Trupp einen merkwürdigen Ort: Rund um ein altes Kloster lauern alptraumhafte Gestalten und hünenhafte Trolle. Doch was sollen sie verbergen und wen sollen sie verjagen?</text:p>
          </table:table-cell>
        </table:table-row>
        <table:table-row>
          <table:table-cell office:value-type="string" table:style-name="tablecell">
            <text:p text:style-name="tablealignleft"> 30     </text:p>
          </table:table-cell>
          <table:table-cell office:value-type="string" table:style-name="tablecell">
            <text:p text:style-name="tablealignleft"> 1327-1372   </text:p>
          </table:table-cell>
          <table:table-cell office:value-type="string" table:style-name="tablecell">
            <text:p text:style-name="tablealignleft"> <draw:frame draw:style-name="mediacenter" draw:name=" Arn, Sohn von Eisenherz Legend" text:anchor-type="paragraph" draw:z-index="0" svg:width="3.96875cm" style:rel-width="100%"><draw:text-box><text:p text:style-name="legendcenter"><draw:frame draw:style-name="mediacenter" draw:name=" Arn, Sohn von Eisenherz" text:anchor-type="paragraph" draw:z-index="29" svg:width="3.96875cm" style:rel-width="100%" svg:height="5.3975cm" style:rel-height="scale"><draw:image xlink:href="Pictures/8c93a87cb1060df346087debcf9ef7a1.gif" xlink:type="simple" xlink:show="embed" xlink:actuate="onLoad"/></draw:frame> Arn, Sohn von Eisenherz</text:p></draw:text-box></draw:frame>Arn, Son of Valiant               </text:p>
          </table:table-cell>
          <table:table-cell office:value-type="string" table:style-name="tablecell">
            <text:p text:style-name="tablealignleft"> Des höfischen Lebens müde, macht sich Aleta zusammen mit ihrem Sohn Arn auf den Weg zu Prinz Eisenherz, der einem Prediger beim Aufbau einer neuen Kathedrale hilft. Auf der nicht ungefährlichen Reise hat Arn mehr als einmal Gelegenheit zu zeigen, was im Sohn eines Ritters der Tafelrunde steckt. Dabei gerät er allerdings in eine mehr als heikle Situation…</text:p>
          </table:table-cell>
        </table:table-row>
        <table:table-row>
          <table:table-cell office:value-type="string" table:style-name="tablecell">
            <text:p text:style-name="tablealignleft"> 31     </text:p>
          </table:table-cell>
          <table:table-cell office:value-type="string" table:style-name="tablecell">
            <text:p text:style-name="tablealignleft"> 1373-1418   </text:p>
          </table:table-cell>
          <table:table-cell office:value-type="string" table:style-name="tablecell">
            <text:p text:style-name="tablealignleft"> <draw:frame draw:style-name="mediacenter" draw:name=" Ein Turnier für Aleta Legend" text:anchor-type="paragraph" draw:z-index="0" svg:width="3.96875cm" style:rel-width="100%"><draw:text-box><text:p text:style-name="legendcenter"><draw:frame draw:style-name="mediacenter" draw:name=" Ein Turnier für Aleta" text:anchor-type="paragraph" draw:z-index="30" svg:width="3.96875cm" style:rel-width="100%" svg:height="5.3975cm" style:rel-height="scale"><draw:image xlink:href="Pictures/10783e9179c324c5f5e33420da1dd31b.gif" xlink:type="simple" xlink:show="embed" xlink:actuate="onLoad"/></draw:frame> Ein Turnier für Aleta</text:p></draw:text-box></draw:frame>A Joust for Aleta                   </text:p>
          </table:table-cell>
          <table:table-cell office:value-type="string" table:style-name="tablecell">
            <text:p text:style-name="tablealignleft"> Nach einer gefahrvollen Reise kehren Arn und sein Vater Prinz Eisenherz zurück nach Camelot. Dort findet nach ihrer Ankunft ein Turnier statt, an dem auch Eisenherz teilnimmt. Doch ein gewisser Graf <text:a xlink:type="simple" xlink:href="https://www.prinzeisenherz.de/doku.php?id=bercey" text:style-name="Internet_20_link" text:visited-style-name="Visited_20_Internet_20_Link">Bercey</text:a> hat sich in Aleta verguckt - er dingt einen Hünen, Eisenherz im Kampf abzuschlachten. Auch soll sein Pferd manipuliert werden, doch der Anschlag misslingt. Als der Kampf losbricht, erleidet Aleta bange Stunden, denn der üble Bursche kämpft alles andere als fair…</text:p>
          </table:table-cell>
        </table:table-row>
        <table:table-row>
          <table:table-cell office:value-type="string" table:style-name="tablecell">
            <text:p text:style-name="tablealignleft"> 32     </text:p>
          </table:table-cell>
          <table:table-cell office:value-type="string" table:style-name="tablecell">
            <text:p text:style-name="tablealignleft"> 1419-1464   </text:p>
          </table:table-cell>
          <table:table-cell office:value-type="string" table:style-name="tablecell">
            <text:p text:style-name="tablealignleft"> <draw:frame draw:style-name="mediacenter" draw:name=" Die Schlacht von Badon Hill Legend" text:anchor-type="paragraph" draw:z-index="0" svg:width="3.96875cm" style:rel-width="100%"><draw:text-box><text:p text:style-name="legendcenter"><draw:frame draw:style-name="mediacenter" draw:name=" Die Schlacht von Badon Hill" text:anchor-type="paragraph" draw:z-index="31" svg:width="3.96875cm" style:rel-width="100%" svg:height="5.3975cm" style:rel-height="scale"><draw:image xlink:href="Pictures/1dfb83b1b48063aca3984f81697501f0.gif" xlink:type="simple" xlink:show="embed" xlink:actuate="onLoad"/></draw:frame> Die Schlacht von Badon Hill</text:p></draw:text-box></draw:frame>The Battle of Bardon Hill     </text:p>
          </table:table-cell>
          <table:table-cell office:value-type="string" table:style-name="tablecell">
            <text:p text:style-name="tablealignleft"> Das große Heer der Sachsen schickt sich an, mit Unterstützung von <text:a xlink:type="simple" xlink:href="https://www.prinzeisenherz.de/doku.php?id=jueten" text:style-name="Internet_20_link" text:visited-style-name="Visited_20_Internet_20_Link">Jüten</text:a>, <text:a xlink:type="simple" xlink:href="https://www.prinzeisenherz.de/doku.php?id=daenen" text:style-name="Internet_20_link" text:visited-style-name="Visited_20_Internet_20_Link">Dänen</text:a> und <text:a xlink:type="simple" xlink:href="https://www.prinzeisenherz.de/doku.php?id=angeln" text:style-name="Internet_20_link" text:visited-style-name="Visited_20_Internet_20_Link">Angeln</text:a> Britannien zu erobern. König Arthur entsendet seine Tafelritter, um die Könige der Provinzen um Kämpfer für die bevorstehende Schlacht zu bitten. Als diese naht, ist das Heer der Verteidiger erheblich kleiner als die wilde Meute der Angreifer. Eisenherz' Kriegslist ist mehr gefragt denn je.</text:p>
          </table:table-cell>
        </table:table-row>
        <table:table-row>
          <table:table-cell office:value-type="string" table:style-name="tablecell">
            <text:p text:style-name="tablealignleft"> 33     </text:p>
          </table:table-cell>
          <table:table-cell office:value-type="string" table:style-name="tablecell">
            <text:p text:style-name="tablealignleft"> 1465-1508   </text:p>
          </table:table-cell>
          <table:table-cell office:value-type="string" table:style-name="tablecell">
            <text:p text:style-name="tablealignleft"> <draw:frame draw:style-name="mediacenter" draw:name=" Der Sohn der Sonnengöttin Legend" text:anchor-type="paragraph" draw:z-index="0" svg:width="3.96875cm" style:rel-width="100%"><draw:text-box><text:p text:style-name="legendcenter"><draw:frame draw:style-name="mediacenter" draw:name=" Der Sohn der Sonnengöttin" text:anchor-type="paragraph" draw:z-index="32" svg:width="3.96875cm" style:rel-width="100%" svg:height="5.3975cm" style:rel-height="scale"><draw:image xlink:href="Pictures/0fa4cbb94e51bc6fc8c229b962f8344a.gif" xlink:type="simple" xlink:show="embed" xlink:actuate="onLoad"/></draw:frame> Der Sohn der Sonnengöttin</text:p></draw:text-box></draw:frame>Tillicum's Counsel              </text:p>
          </table:table-cell>
          <table:table-cell office:value-type="string" table:style-name="tablecell">
            <text:p text:style-name="tablealignleft"> Arn begleitet sein Kindermädchen Tillicum und deren Sohn <text:a xlink:type="simple" xlink:href="https://www.prinzeisenherz.de/doku.php?id=hatha" text:style-name="Internet_20_link" text:visited-style-name="Visited_20_Internet_20_Link">Hatha</text:a>, den sie dem Seefahrer Boltar geschenkt hatte, auf einer Reise ins neue Land, um Handel mit Tillicums Stamm zu treiben. Lange Jahre zuvor wurde Arn dort als Sohn der von den Indianern als Sonnengöttin und Erntebringerin verehrten Aleta geboren, doch nur wenige alte Häuptlinge erkennen den Rotschopf wieder. Anspannung und Misstrauen drohen, sich im Kampf zu entladen.</text:p>
          </table:table-cell>
        </table:table-row>
        <table:table-row>
          <table:table-cell office:value-type="string" table:style-name="tablecell">
            <text:p text:style-name="tablealignleft"> 34     </text:p>
          </table:table-cell>
          <table:table-cell office:value-type="string" table:style-name="tablecell">
            <text:p text:style-name="tablealignleft"> 1509-1552   </text:p>
          </table:table-cell>
          <table:table-cell office:value-type="string" table:style-name="tablecell">
            <text:p text:style-name="tablealignleft"> <draw:frame draw:style-name="mediacenter" draw:name=" Mordreds Rache Legend" text:anchor-type="paragraph" draw:z-index="0" svg:width="3.96875cm" style:rel-width="100%"><draw:text-box><text:p text:style-name="legendcenter"><draw:frame draw:style-name="mediacenter" draw:name=" Mordreds Rache" text:anchor-type="paragraph" draw:z-index="33" svg:width="3.96875cm" style:rel-width="100%" svg:height="5.3975cm" style:rel-height="scale"><draw:image xlink:href="Pictures/730dbaa3a80b053187694f13b6c42b6d.gif" xlink:type="simple" xlink:show="embed" xlink:actuate="onLoad"/></draw:frame> Mordreds Rache</text:p></draw:text-box></draw:frame>Mordred's Revenge                          </text:p>
          </table:table-cell>
          <table:table-cell office:value-type="string" table:style-name="tablecell">
            <text:p text:style-name="tablealignleft"> Ohne die liebliche Anwesenheit Aletas ist König Arthur das Leben am Hof etwas zu langweilig. Kurzerhand beordert er deshalb Eisenherz und seine Familie nach Camelot, doch der wahre Grund des Königs, Prinz Eisenherz an den Hof zu holen, ist ein anderer: An der Grenze des Walls sammeln sich <text:a xlink:type="simple" xlink:href="https://www.prinzeisenherz.de/doku.php?id=pikten" text:style-name="Internet_20_link" text:visited-style-name="Visited_20_Internet_20_Link">Pikten</text:a> und <text:a xlink:type="simple" xlink:href="https://www.prinzeisenherz.de/doku.php?id=kaledonier" text:style-name="Internet_20_link" text:visited-style-name="Visited_20_Internet_20_Link">Kaledonier</text:a> zu einem gemeinsamen Angriff auf Britannien. In den Reihen der Kriegstreiber wurde der gerissene Verräter <text:a xlink:type="simple" xlink:href="https://www.prinzeisenherz.de/doku.php?id=mordred" text:style-name="Internet_20_link" text:visited-style-name="Visited_20_Internet_20_Link">Mordred</text:a> gesehen, dessen List Eisenherz nur zu gut erinnert - er soll herausfinden, was Mordred ausgeheckt hat…</text:p>
          </table:table-cell>
        </table:table-row>
        <table:table-row>
          <table:table-cell office:value-type="string" table:style-name="tablecell">
            <text:p text:style-name="tablealignleft"> 35     </text:p>
          </table:table-cell>
          <table:table-cell office:value-type="string" table:style-name="tablecell">
            <text:p text:style-name="tablealignleft"> 1553-1596   </text:p>
          </table:table-cell>
          <table:table-cell office:value-type="string" table:style-name="tablecell">
            <text:p text:style-name="tablealignleft"> <draw:frame draw:style-name="mediacenter" draw:name=" Der Doppelgänger Legend" text:anchor-type="paragraph" draw:z-index="0" svg:width="3.96875cm" style:rel-width="100%"><draw:text-box><text:p text:style-name="legendcenter"><draw:frame draw:style-name="mediacenter" draw:name=" Der Doppelgänger" text:anchor-type="paragraph" draw:z-index="34" svg:width="3.96875cm" style:rel-width="100%" svg:height="5.4504166666667cm" style:rel-height="scale"><draw:image xlink:href="Pictures/9fc5a9b08394aff7d63c4a309f9802d0.jpg" xlink:type="simple" xlink:show="embed" xlink:actuate="onLoad"/></draw:frame> Der Doppelgänger</text:p></draw:text-box></draw:frame>Doppelgänger                             </text:p>
          </table:table-cell>
          <table:table-cell office:value-type="string" table:style-name="tablecell">
            <text:p text:style-name="tablealignleft"> Das neue »Prinz Eisenherz«-Album verquickt mehrere Erzählfäden ineinander. Eisenherz schließt sich einer wandernden Schauspieltruppe an, von der sich ein Darsteller spielerisch als Eisenherz ausgibt. Dies führt zu einigen Komplikationen - spätestens dann, als sich eine Frau in ihn verliebt…</text:p>
          </table:table-cell>
        </table:table-row>
        <table:table-row>
          <table:table-cell office:value-type="string" table:style-name="tablecell">
            <text:p text:style-name="tablealignleft"> 36     </text:p>
          </table:table-cell>
          <table:table-cell office:value-type="string" table:style-name="tablecell">
            <text:p text:style-name="tablealignleft"> 1597-1640   </text:p>
          </table:table-cell>
          <table:table-cell office:value-type="string" table:style-name="tablecell">
            <text:p text:style-name="tablealignleft"> <draw:frame draw:style-name="mediacenter" draw:name=" Das Schwert des toten Kriegers Legend" text:anchor-type="paragraph" draw:z-index="0" svg:width="3.96875cm" style:rel-width="100%"><draw:text-box><text:p text:style-name="legendcenter"><draw:frame draw:style-name="mediacenter" draw:name=" Das Schwert des toten Kriegers" text:anchor-type="paragraph" draw:z-index="35" svg:width="3.96875cm" style:rel-width="100%" svg:height="5.4239583333333cm" style:rel-height="scale"><draw:image xlink:href="Pictures/7a00dd316f112be0122379b7c81e5b1d.gif" xlink:type="simple" xlink:show="embed" xlink:actuate="onLoad"/></draw:frame> Das Schwert des toten Kriegers</text:p></draw:text-box></draw:frame>The Dead Warrior's Sword   </text:p>
          </table:table-cell>
          <table:table-cell office:value-type="string" table:style-name="tablecell">
            <text:p text:style-name="tablealignleft"> Mordred bittet König Arthur um Hilfe: sein Bruder Gawain wird von <text:a xlink:type="simple" xlink:href="https://www.prinzeisenherz.de/doku.php?id=balda_han" text:style-name="Internet_20_link" text:visited-style-name="Visited_20_Internet_20_Link">Balda Han</text:a> im Lande <text:a xlink:type="simple" xlink:href="https://www.prinzeisenherz.de/doku.php?id=dathram" text:style-name="Internet_20_link" text:visited-style-name="Visited_20_Internet_20_Link">Dathram</text:a> als Sklave festgehalten bis Lösegeld entrichtet wird. Prinz Eisenherz erklärt sich bereit, die Verhandlungen zu führen. Als er in Dathram ankommt, gerät er jedoch selbst in Gefangenschaft. Doch schnell heckt er einen Plan aus, wie er zusammen mit den anderen Sklaven Balda Han den Garaus machen kann…</text:p>
          </table:table-cell>
        </table:table-row>
        <table:table-row>
          <table:table-cell office:value-type="string" table:style-name="tablecell">
            <text:p text:style-name="tablealignleft"> 37     </text:p>
          </table:table-cell>
          <table:table-cell office:value-type="string" table:style-name="tablecell">
            <text:p text:style-name="tablealignleft"> 1641-1684   </text:p>
          </table:table-cell>
          <table:table-cell office:value-type="string" table:style-name="tablecell">
            <text:p text:style-name="tablealignleft"> <draw:frame draw:style-name="mediacenter" draw:name=" Die Abenteuer von Gawain Legend" text:anchor-type="paragraph" draw:z-index="0" svg:width="3.96875cm" style:rel-width="100%"><draw:text-box><text:p text:style-name="legendcenter"><draw:frame draw:style-name="mediacenter" draw:name=" Die Abenteuer von Gawain" text:anchor-type="paragraph" draw:z-index="36" svg:width="3.96875cm" style:rel-width="100%" svg:height="5.6091666666667cm" style:rel-height="scale"><draw:image xlink:href="Pictures/b92a934767ab1cfda41c3dd35d5fb677.gif" xlink:type="simple" xlink:show="embed" xlink:actuate="onLoad"/></draw:frame> Die Abenteuer von Gawain</text:p></draw:text-box></draw:frame>The Adventures of Gawain         </text:p>
          </table:table-cell>
          <table:table-cell office:value-type="string" table:style-name="tablecell">
            <text:p text:style-name="tablealignleft"> Eisenherz und seine Familie kehren nach einigen abenteuerlichen Zwischenfällen zurück an den Hof von König Arthur. Dort treffen sie auf Ritter Gawain, der ebenfalls von manch seltsamem Abenteuer zu berichten weiß.</text:p>
          </table:table-cell>
        </table:table-row>
        <table:table-row>
          <table:table-cell office:value-type="string" table:style-name="tablecell">
            <text:p text:style-name="tablealignleft"> 38     </text:p>
          </table:table-cell>
          <table:table-cell office:value-type="string" table:style-name="tablecell">
            <text:p text:style-name="tablealignleft"> 1685-1728   </text:p>
          </table:table-cell>
          <table:table-cell office:value-type="string" table:style-name="tablecell">
            <text:p text:style-name="tablealignleft"> <draw:frame draw:style-name="mediacenter" draw:name=" Prinz Arns Heldentat Legend" text:anchor-type="paragraph" draw:z-index="0" svg:width="3.96875cm" style:rel-width="100%"><draw:text-box><text:p text:style-name="legendcenter"><draw:frame draw:style-name="mediacenter" draw:name=" Prinz Arns Heldentat" text:anchor-type="paragraph" draw:z-index="37" svg:width="3.96875cm" style:rel-width="100%" svg:height="5.4504166666667cm" style:rel-height="scale"><draw:image xlink:href="Pictures/74b84e9ab21665ecc0887a64dcc79047.jpg" xlink:type="simple" xlink:show="embed" xlink:actuate="onLoad"/></draw:frame> Prinz Arns Heldentat</text:p></draw:text-box></draw:frame>Arn Triumphant                       </text:p>
          </table:table-cell>
          <table:table-cell office:value-type="string" table:style-name="tablecell">
            <text:p text:style-name="tablealignleft"> Prinz Eisenherz muss im Auftrag König Arthurs gegen die Sachsen und Wikinger ziehen. Sein nächster Auftrag führt ihn mit seinem Sohn Arn in die nördlichen Reichsgebiete. Dort soll Arn selbstständig die Wachtürme an der Grenze kontrollieren. Doch eine Abkürzung durch das Moor bringt ihn in höchste Gefahr…</text:p>
          </table:table-cell>
        </table:table-row>
        <table:table-row>
          <table:table-cell office:value-type="string" table:style-name="tablecell">
            <text:p text:style-name="tablealignleft"> 39     </text:p>
          </table:table-cell>
          <table:table-cell office:value-type="string" table:style-name="tablecell">
            <text:p text:style-name="tablealignleft"> 1729-1772   </text:p>
          </table:table-cell>
          <table:table-cell office:value-type="string" table:style-name="tablecell">
            <text:p text:style-name="tablealignleft"> <draw:frame draw:style-name="mediacenter" draw:name=" Ritterblut Legend" text:anchor-type="paragraph" draw:z-index="0" svg:width="3.96875cm" style:rel-width="100%"><draw:text-box><text:p text:style-name="legendcenter"><draw:frame draw:style-name="mediacenter" draw:name=" Ritterblut" text:anchor-type="paragraph" draw:z-index="38" svg:width="3.96875cm" style:rel-width="100%" svg:height="5.4504166666667cm" style:rel-height="scale"><draw:image xlink:href="Pictures/9fe99a530a6c74fd47318c12bff557e2.gif" xlink:type="simple" xlink:show="embed" xlink:actuate="onLoad"/></draw:frame> Ritterblut</text:p></draw:text-box></draw:frame>Knight's Blood                                 </text:p>
          </table:table-cell>
          <table:table-cell office:value-type="string" table:style-name="tablecell">
            <text:p text:style-name="tablealignleft"> Der junge <text:a xlink:type="simple" xlink:href="https://www.prinzeisenherz.de/doku.php?id=dale_makinnie" text:style-name="Internet_20_link" text:visited-style-name="Visited_20_Internet_20_Link">Dale Makinnie</text:a> träumt davon, ein edler Ritter zu sein und für die Dame seines Herzens große Taten zu vollbringen. Dass er sich für diese Rolle allerdings ausgerechnet Aleta auserkoren hat, bringt deren Gatten, Prinz Eisenherz, auf den Plan.</text:p>
          </table:table-cell>
        </table:table-row>
        <table:table-row>
          <table:table-cell office:value-type="string" table:style-name="tablecell">
            <text:p text:style-name="tablealignleft"> 40     </text:p>
          </table:table-cell>
          <table:table-cell office:value-type="string" table:style-name="tablecell">
            <text:p text:style-name="tablealignleft"> 1773-1815   </text:p>
          </table:table-cell>
          <table:table-cell office:value-type="string" table:style-name="tablecell">
            <text:p text:style-name="tablealignleft"> <draw:frame draw:style-name="mediacenter" draw:name=" Der arme, einsame Ritter Legend" text:anchor-type="paragraph" draw:z-index="0" svg:width="3.96875cm" style:rel-width="100%"><draw:text-box><text:p text:style-name="legendcenter"><draw:frame draw:style-name="mediacenter" draw:name=" Der arme, einsame Ritter" text:anchor-type="paragraph" draw:z-index="39" svg:width="3.96875cm" style:rel-width="100%" svg:height="5.4504166666667cm" style:rel-height="scale"><draw:image xlink:href="Pictures/0b4174ae933527576e75b06d6cea375c.gif" xlink:type="simple" xlink:show="embed" xlink:actuate="onLoad"/></draw:frame> Der arme, einsame Ritter</text:p></draw:text-box></draw:frame>Valiant Forever                  </text:p>
          </table:table-cell>
          <table:table-cell office:value-type="string" table:style-name="tablecell">
            <text:p text:style-name="tablealignleft"> Längst haben sowohl Eisenherz als auch Aleta eingesehen, wie töricht es war, sich wegen einer kleinen Eifersüchtelei zu zerstreiten und getrennte Wege zu gehen - aber der Weg zurück ist weit und beschwerlich…<text:line-break/><text:line-break/>Dieser Band enthält die letzten »Eisenherz„-Seiten, die Harold Foster alleine gestaltete, bevor er die Serie an seinen Nachfolger <text:a xlink:type="simple" xlink:href="https://www.prinzeisenherz.de/doku.php?id=murphy_john_cullen" text:style-name="Internet_20_link" text:visited-style-name="Visited_20_Internet_20_Link">John Cullen Murphy</text:a> übergab. Ein ausführlicher Artikel von Eisenherz-Kenner <text:a xlink:type="simple" xlink:href="https://www.prinzeisenherz.de/doku.php?id=fuchs_wolfgang_j" text:style-name="Internet_20_link" text:visited-style-name="Visited_20_Internet_20_Link">Wolfgang J. Fuchs</text:a> erläutert genau, welchen Anteil der Altmeister auch nach diesem Wechsel noch für lange Zeit an der Gestaltung seiner Serie hatte.</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38:50</meta:creation-date>
    <dc:creator>Generated</dc:creator>
    <dc:date>2026-08-25T07::38:50</dc:date>
    <dc:language>en-US</dc:language>
    <meta:editing-cycles>1</meta:editing-cycles>
    <meta:editing-duration>PT0S</meta:editing-duration>
    <dc:title>abenteuer_von_hal_foster</dc:title>
  </office:meta>
</office:document-meta>
</file>