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b70defe15889e13cdea90825a699d88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links"/><text:bookmark-start text:name="__RefHeading___links_1"/><text:bookmark-start text:name="links"/>Links<text:bookmark-end text:name="__RefHeading___links_1"/><text:bookmark-end text:name="links"/></text:h>
      <text:p text:style-name="Text_20_body"><draw:frame draw:style-name="medialeft" draw:name="Prince Valiant Legend" text:anchor-type="paragraph" draw:z-index="0" svg:width="1.984375cm"><draw:text-box><text:p text:style-name="legendcenter"><draw:frame draw:style-name="medialeft" draw:name="Prince Valiant" text:anchor-type="paragraph" draw:z-index="0" svg:width="1.984375cm" svg:height="4.7625cm"><draw:image xlink:href="Pictures/b70defe15889e13cdea90825a699d887.gif" xlink:type="simple" xlink:show="embed" xlink:actuate="onLoad"/></draw:frame>Prince Valiant</text:p></draw:text-box></draw:frame></text:p>
      <text:list text:style-name="List_20_1" text:continue-numbering="false">
        <text:list-item>
          <text:p text:style-name="List_20_1_Content_First"> <text:a xlink:type="simple" xlink:href="https://www.prinzeisenherz.de/doku.php?id=cover_us" text:style-name="Internet_20_link" text:visited-style-name="Visited_20_Internet_20_Link">Einige U.S. Cover auf einen Blick</text:a></text:p>
        </text:list-item>
        <text:list-item>
          <text:p text:style-name="List_20_1_Content"> <text:a xlink:type="simple" xlink:href="http://uk.imdb.com/M/title-exact?Prince+Valiant+(1997)" text:style-name="Internet_20_link" text:visited-style-name="Visited_20_Internet_20_Link">Der Kinofilm (1997)</text:a></text:p>
        </text:list-item>
        <text:list-item>
          <text:p text:style-name="List_20_1_Content"> <text:a xlink:type="simple" xlink:href="http://uk.imdb.com/title/tt0101171/?ref_=fn_al_tt_1" text:style-name="Internet_20_link" text:visited-style-name="Visited_20_Internet_20_Link">Die Fernsehserie (1991)</text:a></text:p>
        </text:list-item>
        <text:list-item>
          <text:p text:style-name="List_20_1_Content"> <text:a xlink:type="simple" xlink:href="http://uk.imdb.com/Title?Prince+Valiant+(1954)" text:style-name="Internet_20_link" text:visited-style-name="Visited_20_Internet_20_Link">Der Kinofilm (1954)</text:a></text:p>
        </text:list-item>
        <text:list-item>
          <text:p text:style-name="List_20_1_Content"> <text:a xlink:type="simple" xlink:href="http://kingfeatures.com/comics/comics-a-z/?id=Prince_Valiant" text:style-name="Internet_20_link" text:visited-style-name="Visited_20_Internet_20_Link">King Features</text:a> </text:p>
        </text:list-item>
        <text:list-item>
          <text:p text:style-name="List_20_1_Content"> <text:a xlink:type="simple" xlink:href="http://comicskingdom.com/prince-valiant/" text:style-name="Internet_20_link" text:visited-style-name="Visited_20_Internet_20_Link">Comics Kingdom</text:a></text:p>
        </text:list-item>
        <text:list-item>
          <text:p text:style-name="List_20_1_Content"> <text:a xlink:type="simple" xlink:href="http://www.comic-art.com/biographies/foster01.htm" text:style-name="Internet_20_link" text:visited-style-name="Visited_20_Internet_20_Link">Englische Kurzbiographie von Hal Foster</text:a></text:p>
        </text:list-item>
        <text:list-item>
          <text:p text:style-name="List_20_1_Content"> <text:a xlink:type="simple" xlink:href="http://www.das-leinhaus.de/eisenherz/startseite.html" text:style-name="Internet_20_link" text:visited-style-name="Visited_20_Internet_20_Link">Deutsches Lexikon zu Prinz Eisenherz, und mehr (im Aufbau)</text:a></text:p>
        </text:list-item>
        <text:list-item>
          <text:p text:style-name="List_20_1_Content_Last"> <text:a xlink:type="simple" xlink:href="http://www.princevaliant.net" text:style-name="Internet_20_link" text:visited-style-name="Visited_20_Internet_20_Link">Englischsprachige Auflistung von Büchern und anderem rund um Prinz Eisenherz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://www.hartmutschmitt.de/aoe2/aoe2.htm#eisen1" text:style-name="Internet_20_link" text:visited-style-name="Visited_20_Internet_20_Link">Szenarien für "Age of Empires II"</text:a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<text:span text:style-name="Emphasis">Links sollten in einem neuen Fenster oder Tab erscheinen, abhängig von Ihrem Browser und Ihren Einstellungen.</text:span>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34:51</meta:creation-date>
    <dc:creator>Generated</dc:creator>
    <dc:date>2026-08-26T12::34:51</dc:date>
    <dc:language>en-US</dc:language>
    <meta:editing-cycles>1</meta:editing-cycles>
    <meta:editing-duration>PT0S</meta:editing-duration>
    <dc:title>allgemein:links</dc:title>
  </office:meta>
</office:document-meta>
</file>