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4cb0c0f5c244219270e256de77c2449.jpg"/>
  <manifest:file-entry manifest:media-type="image/jpeg" manifest:full-path="Pictures/e90fe285573278dfe1ce4c7c6b11603b.jpg"/>
  <manifest:file-entry manifest:media-type="image/jpeg" manifest:full-path="Pictures/31bbec4c3ec876a2bde7f9002a0a88c8.jpg"/>
  <manifest:file-entry manifest:media-type="image/jpeg" manifest:full-path="Pictures/206de516d13e005e5018a73aede85763.jpg"/>
  <manifest:file-entry manifest:media-type="image/jpeg" manifest:full-path="Pictures/c6edda712bd9b44c1c39c16c3cdadfe8.jpg"/>
  <manifest:file-entry manifest:media-type="image/jpeg" manifest:full-path="Pictures/72e0ff761d14d2ca86a1f92e26632ed4.jpg"/>
  <manifest:file-entry manifest:media-type="image/jpeg" manifest:full-path="Pictures/7ef2db652bdc333c223a497fa50cfcf0.jpg"/>
  <manifest:file-entry manifest:media-type="image/jpeg" manifest:full-path="Pictures/3aadff39a1a8dcd5a5781ab9b9ebead3.jpg"/>
  <manifest:file-entry manifest:media-type="image/jpeg" manifest:full-path="Pictures/4d72d67d3993c004e1f5369c3c6fbb17.jpg"/>
  <manifest:file-entry manifest:media-type="image/jpeg" manifest:full-path="Pictures/e3682cb5d258ca0c4ec93c32d0d2dfd8.jpg"/>
  <manifest:file-entry manifest:media-type="image/jpeg" manifest:full-path="Pictures/21a4af654a7de42db502b0e7074e8453.jpg"/>
  <manifest:file-entry manifest:media-type="image/jpeg" manifest:full-path="Pictures/6615ce784b793b59544e2b3a20145948.jpg"/>
  <manifest:file-entry manifest:media-type="image/jpeg" manifest:full-path="Pictures/d9dd69c89912db647fa6038cd65d8a82.jpg"/>
  <manifest:file-entry manifest:media-type="image/jpeg" manifest:full-path="Pictures/5de0d51fb29191f876b62c8ad7a49344.jpg"/>
  <manifest:file-entry manifest:media-type="image/jpeg" manifest:full-path="Pictures/9355bc4ba05cec80d3566c3f73730738.jpg"/>
  <manifest:file-entry manifest:media-type="image/jpeg" manifest:full-path="Pictures/5240b40e6cf62a6f245baddb3a46491f.jpg"/>
  <manifest:file-entry manifest:media-type="image/jpeg" manifest:full-path="Pictures/12eeb24531cf4651e5e7a975d2a3efe7.jpg"/>
  <manifest:file-entry manifest:media-type="image/jpeg" manifest:full-path="Pictures/15af3652747e81658f1c2a93f404e87c.jpg"/>
  <manifest:file-entry manifest:media-type="image/jpeg" manifest:full-path="Pictures/1fc498488c4424c4e5bf869b79408b0a.jpg"/>
  <manifest:file-entry manifest:media-type="image/jpeg" manifest:full-path="Pictures/07913baab6a482244f36a5564a474435.jpg"/>
  <manifest:file-entry manifest:media-type="image/jpeg" manifest:full-path="Pictures/4efe9bbf698d7ef408d4de62c8266a6a.jpg"/>
  <manifest:file-entry manifest:media-type="image/jpeg" manifest:full-path="Pictures/a85cd71c22b14096d40b80073ff422c1.jpg"/>
  <manifest:file-entry manifest:media-type="image/jpeg" manifest:full-path="Pictures/2d1f80097cc8bbbea912da13e6585496.jpg"/>
  <manifest:file-entry manifest:media-type="image/jpeg" manifest:full-path="Pictures/d6345d995da219c2696cef8390cdb389.jpg"/>
  <manifest:file-entry manifest:media-type="image/jpeg" manifest:full-path="Pictures/56db813d50039e67397ea0a3d58b4170.jpg"/>
  <manifest:file-entry manifest:media-type="image/jpeg" manifest:full-path="Pictures/90a8fcec43c66bf712da6f9e6de2a90b.jpg"/>
  <manifest:file-entry manifest:media-type="image/jpeg" manifest:full-path="Pictures/a9a8767b14f558316f2ebe9339578aec.jpg"/>
  <manifest:file-entry manifest:media-type="image/jpeg" manifest:full-path="Pictures/33df3087ede9de5e088ab48b9ba19bc7.jpg"/>
  <manifest:file-entry manifest:media-type="image/jpeg" manifest:full-path="Pictures/b5c90cd743aefa005dfc20e3ed4d8247.jpg"/>
  <manifest:file-entry manifest:media-type="image/jpeg" manifest:full-path="Pictures/2f263ea500da9ebca4dc5109a868d196.jpg"/>
  <manifest:file-entry manifest:media-type="image/jpeg" manifest:full-path="Pictures/32823170c275c52c34a398491fe71318.jpg"/>
  <manifest:file-entry manifest:media-type="image/jpeg" manifest:full-path="Pictures/fd2412a95bb86c29909db90382a74628.jpg"/>
  <manifest:file-entry manifest:media-type="image/jpeg" manifest:full-path="Pictures/86ac3a0c4af23dbd8dee680b9aeff43a.jpg"/>
  <manifest:file-entry manifest:media-type="image/jpeg" manifest:full-path="Pictures/b678d873e8136817d1b474fca85e301e.jpg"/>
  <manifest:file-entry manifest:media-type="image/jpeg" manifest:full-path="Pictures/06925aa16e6fe1ab538c50a4a8e08e28.jpg"/>
  <manifest:file-entry manifest:media-type="image/jpeg" manifest:full-path="Pictures/8ff3a00ecaeb3c719bbb5c7e85d37d39.jpg"/>
  <manifest:file-entry manifest:media-type="image/jpeg" manifest:full-path="Pictures/d1bb6b708a5a09b0d99d0574a566567d.jpg"/>
  <manifest:file-entry manifest:media-type="image/jpeg" manifest:full-path="Pictures/ebdd38006f8abfeebe8397c58ae3044f.jpg"/>
  <manifest:file-entry manifest:media-type="image/jpeg" manifest:full-path="Pictures/6f5b35fb6b462ca49b3bf773dd54685c.jpg"/>
  <manifest:file-entry manifest:media-type="image/jpeg" manifest:full-path="Pictures/bc893669e9a2134232cef48a8984ee77.jpg"/>
  <manifest:file-entry manifest:media-type="image/jpeg" manifest:full-path="Pictures/8108c808be095e2d62182d6f65c1bcc3.jpg"/>
  <manifest:file-entry manifest:media-type="image/jpeg" manifest:full-path="Pictures/631a64bb5790e4f52769c16de674cc8e.jpg"/>
  <manifest:file-entry manifest:media-type="image/jpeg" manifest:full-path="Pictures/85c230af186835ece56230a8e823b9e0.jpg"/>
  <manifest:file-entry manifest:media-type="image/jpeg" manifest:full-path="Pictures/350fe9da893b64c7241a8416fe23ed82.jpg"/>
  <manifest:file-entry manifest:media-type="image/jpeg" manifest:full-path="Pictures/9b2bc2fdd7c3b866ee6449559c3cce8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playmobil_story"/><text:bookmark-start text:name="__RefHeading___reise_zu_aleta_1"/><text:bookmark-start text:name="reise_zu_aleta"/>Reise zu Aleta<text:bookmark-end text:name="__RefHeading___reise_zu_aleta_1"/><text:bookmark-end text:name="reise_zu_aleta"/></text:h>
      <text:p text:style-name="Text_20_body"><text:span text:style-name="Strong_20_Emphasis">Ein PLAYMOBIL<text:span text:style-name="sup">®</text:span> Abenteuer mit Prinz Eisenherz von Gerhard Habermann</text:span>
<draw:frame draw:style-name="medialeft" draw:name="Gerhard Habermann: Reise zu Aleta Legend" text:anchor-type="paragraph" draw:z-index="0" svg:width="5.2916666666667cm" style:rel-width="100%"><draw:text-box><text:p text:style-name="legendcenter"><draw:frame draw:style-name="medialeft" draw:name="Gerhard Habermann: Reise zu Aleta" text:anchor-type="paragraph" draw:z-index="0" svg:width="5.2916666666667cm" style:rel-width="100%" svg:height="7.4851478494624cm" style:rel-height="scale"><draw:image xlink:href="Pictures/b4cb0c0f5c244219270e256de77c2449.jpg" xlink:type="simple" xlink:show="embed" xlink:actuate="onLoad"/></draw:frame>Gerhard Habermann: Reise zu Aleta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Emphasis">Ein Klick auf ein Bild öffnet eine größere Darstellung.<text:line-break/>
Vor- und zurückblättern ist in dieser Ansicht dann über die Schaltflächen im unteren Bildbereich oder über die Pfeiltasten der Tastatur <text:span text:style-name="Plugin_Keyboard___keyboard">→</text:span> <text:span text:style-name="Plugin_Keyboard___keyboard">←</text:span> möglich. Die <text:span text:style-name="Plugin_Keyboard___keyboard">Esc</text:span>-Taste beendet diese Ansicht.</text:span></text:p>
          </table:table-cell>
        </table:table-row>
      </table:table>
      <text:p text:style-name="Text_20_body"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" svg:width="32.808333333333cm" style:rel-width="100%" svg:height="46.407916666667cm" style:rel-height="scale"><draw:image xlink:href="Pictures/b4cb0c0f5c244219270e256de77c2449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" svg:width="32.808333333333cm" style:rel-width="100%" svg:height="46.407916666667cm" style:rel-height="scale"><draw:image xlink:href="Pictures/e90fe285573278dfe1ce4c7c6b11603b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" svg:width="32.808333333333cm" style:rel-width="100%" svg:height="46.407916666667cm" style:rel-height="scale"><draw:image xlink:href="Pictures/31bbec4c3ec876a2bde7f9002a0a88c8.jpg" xlink:type="simple" xlink:show="embed" xlink:actuate="onLoad"/></draw:frame>Array</text:p></draw:text-box></draw:frame><draw:frame draw:style-name="media" draw:name="Array Legend" text:anchor-type="as-char" draw:z-index="0" svg:width="65.590208333333cm" style:rel-width="100%"><draw:text-box><text:p text:style-name="legendcenter"><draw:frame draw:style-name="media" draw:name="Array" text:anchor-type="as-char" draw:z-index="4" svg:width="65.590208333333cm" style:rel-width="100%" svg:height="92.815833333333cm" style:rel-height="scale"><draw:image xlink:href="Pictures/206de516d13e005e5018a73aede85763.jpg" xlink:type="simple" xlink:show="embed" xlink:actuate="onLoad"/></draw:frame>Array</text:p></draw:text-box></draw:frame><draw:frame draw:style-name="media" draw:name="Array Legend" text:anchor-type="as-char" draw:z-index="0" svg:width="65.590208333333cm" style:rel-width="100%"><draw:text-box><text:p text:style-name="legendcenter"><draw:frame draw:style-name="media" draw:name="Array" text:anchor-type="as-char" draw:z-index="5" svg:width="65.590208333333cm" style:rel-width="100%" svg:height="92.815833333333cm" style:rel-height="scale"><draw:image xlink:href="Pictures/c6edda712bd9b44c1c39c16c3cdadfe8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6" svg:width="32.808333333333cm" style:rel-width="100%" svg:height="46.407916666667cm" style:rel-height="scale"><draw:image xlink:href="Pictures/72e0ff761d14d2ca86a1f92e26632ed4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7" svg:width="32.808333333333cm" style:rel-width="100%" svg:height="46.407916666667cm" style:rel-height="scale"><draw:image xlink:href="Pictures/7ef2db652bdc333c223a497fa50cfcf0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8" svg:width="32.808333333333cm" style:rel-width="100%" svg:height="46.407916666667cm" style:rel-height="scale"><draw:image xlink:href="Pictures/3aadff39a1a8dcd5a5781ab9b9ebead3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9" svg:width="32.808333333333cm" style:rel-width="100%" svg:height="46.407916666667cm" style:rel-height="scale"><draw:image xlink:href="Pictures/4d72d67d3993c004e1f5369c3c6fbb17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0" svg:width="32.808333333333cm" style:rel-width="100%" svg:height="46.407916666667cm" style:rel-height="scale"><draw:image xlink:href="Pictures/e3682cb5d258ca0c4ec93c32d0d2dfd8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1" svg:width="32.808333333333cm" style:rel-width="100%" svg:height="46.407916666667cm" style:rel-height="scale"><draw:image xlink:href="Pictures/21a4af654a7de42db502b0e7074e8453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2" svg:width="32.808333333333cm" style:rel-width="100%" svg:height="46.407916666667cm" style:rel-height="scale"><draw:image xlink:href="Pictures/6615ce784b793b59544e2b3a20145948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3" svg:width="32.808333333333cm" style:rel-width="100%" svg:height="46.407916666667cm" style:rel-height="scale"><draw:image xlink:href="Pictures/d9dd69c89912db647fa6038cd65d8a82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4" svg:width="32.808333333333cm" style:rel-width="100%" svg:height="46.407916666667cm" style:rel-height="scale"><draw:image xlink:href="Pictures/5de0d51fb29191f876b62c8ad7a49344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5" svg:width="32.808333333333cm" style:rel-width="100%" svg:height="46.407916666667cm" style:rel-height="scale"><draw:image xlink:href="Pictures/9355bc4ba05cec80d3566c3f73730738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6" svg:width="32.808333333333cm" style:rel-width="100%" svg:height="46.407916666667cm" style:rel-height="scale"><draw:image xlink:href="Pictures/5240b40e6cf62a6f245baddb3a46491f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7" svg:width="32.808333333333cm" style:rel-width="100%" svg:height="46.407916666667cm" style:rel-height="scale"><draw:image xlink:href="Pictures/12eeb24531cf4651e5e7a975d2a3efe7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8" svg:width="32.808333333333cm" style:rel-width="100%" svg:height="46.407916666667cm" style:rel-height="scale"><draw:image xlink:href="Pictures/15af3652747e81658f1c2a93f404e87c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9" svg:width="32.808333333333cm" style:rel-width="100%" svg:height="46.407916666667cm" style:rel-height="scale"><draw:image xlink:href="Pictures/1fc498488c4424c4e5bf869b79408b0a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0" svg:width="32.808333333333cm" style:rel-width="100%" svg:height="46.407916666667cm" style:rel-height="scale"><draw:image xlink:href="Pictures/07913baab6a482244f36a5564a474435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1" svg:width="32.808333333333cm" style:rel-width="100%" svg:height="46.407916666667cm" style:rel-height="scale"><draw:image xlink:href="Pictures/4efe9bbf698d7ef408d4de62c8266a6a.jpg" xlink:type="simple" xlink:show="embed" xlink:actuate="onLoad"/></draw:frame>Array</text:p></draw:text-box></draw:frame><draw:frame draw:style-name="media" draw:name="Array Legend" text:anchor-type="as-char" draw:z-index="0" svg:width="43.762083333333cm" style:rel-width="100%"><draw:text-box><text:p text:style-name="legendcenter"><draw:frame draw:style-name="media" draw:name="Array" text:anchor-type="as-char" draw:z-index="22" svg:width="43.762083333333cm" style:rel-width="100%" svg:height="61.859583333333cm" style:rel-height="scale"><draw:image xlink:href="Pictures/a85cd71c22b14096d40b80073ff422c1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3" svg:width="32.808333333333cm" style:rel-width="100%" svg:height="46.407916666667cm" style:rel-height="scale"><draw:image xlink:href="Pictures/2d1f80097cc8bbbea912da13e6585496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4" svg:width="32.808333333333cm" style:rel-width="100%" svg:height="46.407916666667cm" style:rel-height="scale"><draw:image xlink:href="Pictures/d6345d995da219c2696cef8390cdb389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5" svg:width="32.808333333333cm" style:rel-width="100%" svg:height="46.407916666667cm" style:rel-height="scale"><draw:image xlink:href="Pictures/56db813d50039e67397ea0a3d58b4170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6" svg:width="32.808333333333cm" style:rel-width="100%" svg:height="46.407916666667cm" style:rel-height="scale"><draw:image xlink:href="Pictures/90a8fcec43c66bf712da6f9e6de2a90b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7" svg:width="32.808333333333cm" style:rel-width="100%" svg:height="46.407916666667cm" style:rel-height="scale"><draw:image xlink:href="Pictures/a9a8767b14f558316f2ebe9339578aec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8" svg:width="32.808333333333cm" style:rel-width="100%" svg:height="46.407916666667cm" style:rel-height="scale"><draw:image xlink:href="Pictures/33df3087ede9de5e088ab48b9ba19bc7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9" svg:width="32.808333333333cm" style:rel-width="100%" svg:height="46.407916666667cm" style:rel-height="scale"><draw:image xlink:href="Pictures/b5c90cd743aefa005dfc20e3ed4d8247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0" svg:width="32.808333333333cm" style:rel-width="100%" svg:height="46.407916666667cm" style:rel-height="scale"><draw:image xlink:href="Pictures/2f263ea500da9ebca4dc5109a868d196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1" svg:width="32.808333333333cm" style:rel-width="100%" svg:height="46.407916666667cm" style:rel-height="scale"><draw:image xlink:href="Pictures/32823170c275c52c34a398491fe71318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2" svg:width="32.808333333333cm" style:rel-width="100%" svg:height="46.407916666667cm" style:rel-height="scale"><draw:image xlink:href="Pictures/fd2412a95bb86c29909db90382a74628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3" svg:width="32.808333333333cm" style:rel-width="100%" svg:height="46.407916666667cm" style:rel-height="scale"><draw:image xlink:href="Pictures/86ac3a0c4af23dbd8dee680b9aeff43a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4" svg:width="32.808333333333cm" style:rel-width="100%" svg:height="46.407916666667cm" style:rel-height="scale"><draw:image xlink:href="Pictures/b678d873e8136817d1b474fca85e301e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5" svg:width="32.808333333333cm" style:rel-width="100%" svg:height="46.407916666667cm" style:rel-height="scale"><draw:image xlink:href="Pictures/06925aa16e6fe1ab538c50a4a8e08e28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6" svg:width="32.808333333333cm" style:rel-width="100%" svg:height="46.407916666667cm" style:rel-height="scale"><draw:image xlink:href="Pictures/8ff3a00ecaeb3c719bbb5c7e85d37d39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7" svg:width="32.808333333333cm" style:rel-width="100%" svg:height="46.407916666667cm" style:rel-height="scale"><draw:image xlink:href="Pictures/d1bb6b708a5a09b0d99d0574a566567d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8" svg:width="32.808333333333cm" style:rel-width="100%" svg:height="46.407916666667cm" style:rel-height="scale"><draw:image xlink:href="Pictures/ebdd38006f8abfeebe8397c58ae3044f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9" svg:width="32.808333333333cm" style:rel-width="100%" svg:height="46.407916666667cm" style:rel-height="scale"><draw:image xlink:href="Pictures/6f5b35fb6b462ca49b3bf773dd54685c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40" svg:width="32.808333333333cm" style:rel-width="100%" svg:height="46.407916666667cm" style:rel-height="scale"><draw:image xlink:href="Pictures/bc893669e9a2134232cef48a8984ee77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41" svg:width="32.808333333333cm" style:rel-width="100%" svg:height="46.407916666667cm" style:rel-height="scale"><draw:image xlink:href="Pictures/8108c808be095e2d62182d6f65c1bcc3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42" svg:width="32.808333333333cm" style:rel-width="100%" svg:height="46.407916666667cm" style:rel-height="scale"><draw:image xlink:href="Pictures/631a64bb5790e4f52769c16de674cc8e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43" svg:width="32.808333333333cm" style:rel-width="100%" svg:height="46.407916666667cm" style:rel-height="scale"><draw:image xlink:href="Pictures/85c230af186835ece56230a8e823b9e0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44" svg:width="32.808333333333cm" style:rel-width="100%" svg:height="46.407916666667cm" style:rel-height="scale"><draw:image xlink:href="Pictures/350fe9da893b64c7241a8416fe23ed82.jpg" xlink:type="simple" xlink:show="embed" xlink:actuate="onLoad"/></draw:frame>Array</text:p></draw:text-box></draw:frame><draw:frame draw:style-name="media" draw:name="Array Legend" text:anchor-type="as-char" draw:z-index="0" svg:width="43.762083333333cm" style:rel-width="100%"><draw:text-box><text:p text:style-name="legendcenter"><draw:frame draw:style-name="media" draw:name="Array" text:anchor-type="as-char" draw:z-index="45" svg:width="43.762083333333cm" style:rel-width="100%" svg:height="54.2925cm" style:rel-height="scale"><draw:image xlink:href="Pictures/9b2bc2fdd7c3b866ee6449559c3cce82.jpg" xlink:type="simple" xlink:show="embed" xlink:actuate="onLoad"/></draw:frame>Array</text:p></draw:text-box></draw:frame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4::44:08</meta:creation-date>
    <dc:creator>Generated</dc:creator>
    <dc:date>2026-08-26T04::44:08</dc:date>
    <dc:language>en-US</dc:language>
    <meta:editing-cycles>1</meta:editing-cycles>
    <meta:editing-duration>PT0S</meta:editing-duration>
    <dc:title>allgemein:playmobil_story</dc:title>
  </office:meta>
</office:document-meta>
</file>