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f7bf279f8a0032f71848ac93d492f5b.jpg"/>
  <manifest:file-entry manifest:media-type="image/jpeg" manifest:full-path="Pictures/bdcd5e3d82bb2d616b4cc1969f20da5d.jpg"/>
  <manifest:file-entry manifest:media-type="image/jpeg" manifest:full-path="Pictures/887488c441fccc5457b3a5e9391d9fe0.jpg"/>
  <manifest:file-entry manifest:media-type="image/jpeg" manifest:full-path="Pictures/0bcdaf73168a02ff034c505c19d8deb1.jpg"/>
  <manifest:file-entry manifest:media-type="image/jpeg" manifest:full-path="Pictures/743472615b988c39e49c72b9a11b3928.jpg"/>
  <manifest:file-entry manifest:media-type="image/jpeg" manifest:full-path="Pictures/ba76e12769c62f630a8336c0f62cdde6.jpg"/>
  <manifest:file-entry manifest:media-type="image/jpeg" manifest:full-path="Pictures/d6635c9500d8d6496e2a42b4e108059c.jpg"/>
  <manifest:file-entry manifest:media-type="image/jpeg" manifest:full-path="Pictures/37affdf8f820b1ce0ecd0d887d2d73e1.jpg"/>
  <manifest:file-entry manifest:media-type="image/jpeg" manifest:full-path="Pictures/cb1dc84c09185093a77398bdfd72072e.jpg"/>
  <manifest:file-entry manifest:media-type="image/png" manifest:full-path="Pictures/5bdb925e8418a4ba36fcd816cc52f7ab.png"/>
  <manifest:file-entry manifest:media-type="image/jpeg" manifest:full-path="Pictures/1306d185ff1e9040bcfb552cc721f943.jpg"/>
  <manifest:file-entry manifest:media-type="image/jpeg" manifest:full-path="Pictures/0c5ad40e351f298ec3627f1139dc1177.jpg"/>
  <manifest:file-entry manifest:media-type="image/jpeg" manifest:full-path="Pictures/70f2017ab1ab67fbb5d96969a7202e29.jpg"/>
  <manifest:file-entry manifest:media-type="image/jpeg" manifest:full-path="Pictures/8f1160bfca3ca2dd769c5fff09cf2b6e.jpg"/>
  <manifest:file-entry manifest:media-type="image/jpeg" manifest:full-path="Pictures/8779516e4f03ae42a4d154eccbcc9922.jpg"/>
  <manifest:file-entry manifest:media-type="image/jpeg" manifest:full-path="Pictures/f77ea07eced8212eee2d1530e5908aeb.jpg"/>
  <manifest:file-entry manifest:media-type="image/jpeg" manifest:full-path="Pictures/2a42bf1d9a502b90db83da7338ea350b.jpg"/>
  <manifest:file-entry manifest:media-type="image/jpeg" manifest:full-path="Pictures/acc84526211a94289987d109b880f401.jpg"/>
  <manifest:file-entry manifest:media-type="image/jpeg" manifest:full-path="Pictures/bc9e2f8df0df33df6f9bb0402cb1c08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spiel195x_detail"/><text:bookmark-start text:name="__RefHeading___u.s._spiel_prince_valiant_-_a_game_of_valor_1"/><text:bookmark-start text:name="u.s._spiel_prince_valiant_-_a_game_of_valor"/>U.S. Spiel »Prince Valiant - A Game of Valor«<text:bookmark-end text:name="__RefHeading___u.s._spiel_prince_valiant_-_a_game_of_valor_1"/><text:bookmark-end text:name="u.s._spiel_prince_valiant_-_a_game_of_valor"/></text:h>
      <text:p text:style-name="Text_20_body"><text:span text:style-name="Strong_20_Emphasis">»Prinz Eisenherz - Ein Spiel der Stärke (oder der Tapferkeit)«</text:span><text:line-break/>
<text:span text:style-name="Strong_20_Emphasis">Details und Regelwerk</text:span><text:line-break/>
<text:span text:style-name="Emphasis">Transogram Game #3823 © KFS</text:span><text:line-break/></text:p>
      <text:h text:style-name="Heading_20_1" text:outline-level="1"><text:bookmark-start text:name="__RefHeading___spielbretter_spielfiguren_verdienstkarten_und_spielregeln_im_vergleich_2"/><text:bookmark-start text:name="spielbretter_spielfiguren_verdienstkarten_und_spielregeln_im_vergleich"/>Spielbretter, Spielfiguren, Verdienstkarten und Spielregeln im Vergleich<text:bookmark-end text:name="__RefHeading___spielbretter_spielfiguren_verdienstkarten_und_spielregeln_im_vergleich_2"/><text:bookmark-end text:name="spielbretter_spielfiguren_verdienstkarten_und_spielregeln_im_vergleich"/></text:h>
      <text:h text:style-name="Heading_20_3" text:outline-level="3"><text:bookmark-start text:name="__RefHeading___spielbretter_3"/><text:bookmark-start text:name="spielbretter"/>Spielbretter<text:bookmark-end text:name="__RefHeading___spielbretter_3"/><text:bookmark-end text:name="spielbretter"/></text:h>
      <table:table table:style-name="Table">
        <table:table-column/>
        <table:table-column/>
        <table:table-row>
          <table:table-cell office:value-type="string" table:style-name="tableheader">
            <text:p text:style-name="Table_20_Heading">  kleine Variante - 2 bis 4 Spieler  </text:p>
          </table:table-cell>
          <table:table-cell office:value-type="string" table:style-name="tableheader">
            <text:p text:style-name="Table_20_Heading">  große Variante - 2 bis 6 Spieler  </text:p>
          </table:table-cell>
        </table:table-row>
        <table:table-row>
          <table:table-cell office:value-type="string" table:style-name="tablecell">
            <text:p text:style-name="tablealignleft"><draw:frame draw:style-name="mediacenter" draw:name="2 bis 4 Spieler Kasten Legend" text:anchor-type="paragraph" draw:z-index="0" svg:width="10.583333333333cm"><draw:text-box><text:p text:style-name="legendcenter"><draw:frame draw:style-name="mediacenter" draw:name="2 bis 4 Spieler Kasten" text:anchor-type="paragraph" draw:z-index="0" svg:width="10.583333333333cm" svg:height="5.5144736842105cm"><draw:image xlink:href="Pictures/ff7bf279f8a0032f71848ac93d492f5b.jpg" xlink:type="simple" xlink:show="embed" xlink:actuate="onLoad"/></draw:frame>2 bis 4 Spieler Kasten</text:p></draw:text-box></draw:frame></text:p>
          </table:table-cell>
          <table:table-cell office:value-type="string" table:style-name="tablecell">
            <text:p text:style-name="tablealignleft"><draw:frame draw:style-name="mediacenter" draw:name="2 bis 6 Spieler Kasten Legend" text:anchor-type="paragraph" draw:z-index="0" svg:width="10.583333333333cm"><draw:text-box><text:p text:style-name="legendcenter"><draw:frame draw:style-name="mediacenter" draw:name="2 bis 6 Spieler Kasten" text:anchor-type="paragraph" draw:z-index="1" svg:width="10.583333333333cm" svg:height="5.4144803229062cm"><draw:image xlink:href="Pictures/bdcd5e3d82bb2d616b4cc1969f20da5d.jpg" xlink:type="simple" xlink:show="embed" xlink:actuate="onLoad"/></draw:frame>2 bis 6 Spieler Kasten</text:p></draw:text-box></draw:frame></text:p>
          </table:table-cell>
        </table:table-row>
        <table:table-row>
          <table:table-cell office:value-type="string" table:style-name="tablecell">
            <text:p text:style-name="tablealignleft"><draw:frame draw:style-name="mediacenter" draw:name="2 bis 4 Spieler Spielbrett Legend" text:anchor-type="paragraph" draw:z-index="0" svg:width="10.583333333333cm"><draw:text-box><text:p text:style-name="legendcenter"><draw:frame draw:style-name="mediacenter" draw:name="2 bis 4 Spieler Spielbrett" text:anchor-type="paragraph" draw:z-index="2" svg:width="10.583333333333cm" svg:height="10.337438042131cm"><draw:image xlink:href="Pictures/887488c441fccc5457b3a5e9391d9fe0.jpg" xlink:type="simple" xlink:show="embed" xlink:actuate="onLoad"/></draw:frame>2 bis 4 Spieler Spielbrett</text:p></draw:text-box></draw:frame> </text:p>
          </table:table-cell>
          <table:table-cell office:value-type="string" table:style-name="tablecell">
            <text:p text:style-name="tablealignleft"><draw:frame draw:style-name="mediacenter" draw:name="2 bis 6 Spieler Spielbrett Legend" text:anchor-type="paragraph" draw:z-index="0" svg:width="10.583333333333cm"><draw:text-box><text:p text:style-name="legendcenter"><draw:frame draw:style-name="mediacenter" draw:name="2 bis 6 Spieler Spielbrett" text:anchor-type="paragraph" draw:z-index="3" svg:width="10.583333333333cm" svg:height="10.779880952381cm"><draw:image xlink:href="Pictures/0bcdaf73168a02ff034c505c19d8deb1.jpg" xlink:type="simple" xlink:show="embed" xlink:actuate="onLoad"/></draw:frame>2 bis 6 Spieler Spielbrett</text:p></draw:text-box></draw:frame> </text:p>
          </table:table-cell>
        </table:table-row>
        <table:table-row>
          <table:table-cell office:value-type="string" table:style-name="tablecell" table:number-columns-spanned="2">
            <text:p text:style-name="tablealigncenter">  <text:a xlink:type="simple" xlink:href="#__RefHeading___vergleich_der_spielfelder_und_spiel-reihenfolge_6" text:style-name="Local_20_link" text:visited-style-name="Visited_20_Local_20_Link">Vergleich der Spielfelder und Spiel-Reihenfolge</text:a>  </text:p>
          </table:table-cell>
          <table:covered-table-cell/>
        </table:table-row>
        <table:table-row>
          <table:table-cell office:value-type="string" table:style-name="tableheader" table:number-columns-spanned="2">
            <text:p text:style-name="Table_20_Heading">  Beschriftungen der großen Felder (von links oben nach rechts unten, deutsche Übersetzung)  </text:p>
          </table:table-cell>
          <table:covered-table-cell/>
        </table:table-row>
        <table:table-row>
          <table:table-cell office:value-type="string" table:style-name="tablecell" table:number-columns-spanned="2">
            <text:p text:style-name="tablealigncenter">  Sieg über die Sachsen  </text:p>
          </table:table-cell>
          <table:covered-table-cell/>
        </table:table-row>
        <table:table-row>
          <table:table-cell office:value-type="string" table:style-name="tablecell">
            <text:p text:style-name="tablealignleft">Riese / <text:a xlink:type="simple" xlink:href="https://www.prinzeisenherz.de/doku.php?id=oger" text:style-name="Internet_20_link" text:visited-style-name="Visited_20_Internet_20_Link">Oger</text:a> im Sinstarwald</text:p>
          </table:table-cell>
          <table:table-cell office:value-type="string" table:style-name="tablecell">
            <text:p text:style-name="tablealignleft"><text:a xlink:type="simple" xlink:href="https://www.prinzeisenherz.de/doku.php?id=oger" text:style-name="Internet_20_link" text:visited-style-name="Visited_20_Internet_20_Link">Oger</text:a> im Sinstarwald</text:p>
          </table:table-cell>
        </table:table-row>
        <table:table-row>
          <table:table-cell office:value-type="string" table:style-name="tablecell" table:number-columns-spanned="2">
            <text:p text:style-name="tablealigncenter">  Drache  </text:p>
          </table:table-cell>
          <table:covered-table-cell/>
        </table:table-row>
        <table:table-row>
          <table:table-cell office:value-type="string" table:style-name="tablecell" table:number-columns-spanned="2">
            <text:p text:style-name="tablealigncenter">  Invasion der Wikinger  </text:p>
          </table:table-cell>
          <table:covered-table-cell/>
        </table:table-row>
        <table:table-row>
          <table:table-cell office:value-type="string" table:style-name="tablecell" table:number-columns-spanned="2">
            <text:p text:style-name="tablealigncenter">  Gewinnen Sie die Ritterwürde - nehmen Sie an der Tafelrunde von König Artus teil  </text:p>
          </table:table-cell>
          <table:covered-table-cell/>
        </table:table-row>
        <table:table-row>
          <table:table-cell office:value-type="string" table:style-name="tablecell" table:number-columns-spanned="2">
            <text:p text:style-name="tablealigncenter">  Turnier  </text:p>
          </table:table-cell>
          <table:covered-table-cell/>
        </table:table-row>
        <table:table-row>
          <table:table-cell office:value-type="string" table:style-name="tablecell" table:number-columns-spanned="2">
            <text:p text:style-name="tablealigncenter">  Start  </text:p>
          </table:table-cell>
          <table:covered-table-cell/>
        </table:table-row>
        <table:table-row>
          <table:table-cell office:value-type="string" table:style-name="tablecell" table:number-columns-spanned="2">
            <text:p text:style-name="tablealigncenter">  Gefangennahme bei Eeriwood  </text:p>
          </table:table-cell>
          <table:covered-table-cell/>
        </table:table-row>
        <table:table-row>
          <table:table-cell office:value-type="string" table:style-name="tablecell">
            <text:p text:style-name="tablealignleft">Hexe / Zauberin</text:p>
          </table:table-cell>
          <table:table-cell office:value-type="string" table:style-name="tablecell">
            <text:p text:style-name="tablealignleft">Zauberin</text:p>
          </table:table-cell>
        </table:table-row>
        <table:table-row>
          <table:table-cell office:value-type="string" table:style-name="tableheader" table:number-columns-spanned="2">
            <text:p text:style-name="Table_20_Heading">  Beschriftungen der Aktionsfelder (von links oben nach rechts unten, deutsche Übersetzung)  </text:p>
          </table:table-cell>
          <table:covered-table-cell/>
        </table:table-row>
        <table:table-row>
          <table:table-cell office:value-type="string" table:style-name="tablecell">
            <text:p text:style-name="tablealignleft">Zauberspruch : 1 Zug <text:line-break/><text:span text:style-name="Emphasis">(PASSWORD auf dem Dreher)</text:span></text:p>
          </table:table-cell>
          <table:table-cell office:value-type="string" table:style-name="tablecell">
            <text:p text:style-name="tablealignleft">HALT: erklimme die Burgmauern</text:p>
          </table:table-cell>
        </table:table-row>
        <table:table-row>
          <table:table-cell office:value-type="string" table:style-name="tablecell">
            <text:p text:style-name="tablealignleft">Zugbrücke: 2 Züge</text:p>
          </table:table-cell>
          <table:table-cell office:value-type="string" table:style-name="tablecell">
            <text:p text:style-name="tablealignleft">HALT: schlag ein Lager auf</text:p>
          </table:table-cell>
        </table:table-row>
        <table:table-row>
          <table:table-cell office:value-type="string" table:style-name="tablecell">
            <text:p text:style-name="tablealignleft">HALT: Lanze gebrochen</text:p>
          </table:table-cell>
          <table:table-cell office:value-type="string" table:style-name="tablecell">
            <text:p text:style-name="tablealignleft"> - </text:p>
          </table:table-cell>
        </table:table-row>
        <table:table-row>
          <table:table-cell office:value-type="string" table:style-name="tablecell" table:number-columns-spanned="2">
            <text:p text:style-name="tablealigncenter">  schnelle Stromschnellen: NICHT BETRETEN  </text:p>
          </table:table-cell>
          <table:covered-table-cell/>
        </table:table-row>
        <table:table-row>
          <table:table-cell office:value-type="string" table:style-name="tablecell">
            <text:p text:style-name="tablealignleft">HALT: beschlage das Pferd</text:p>
          </table:table-cell>
          <table:table-cell office:value-type="string" table:style-name="tablecell">
            <text:p text:style-name="tablealignleft"> - </text:p>
          </table:table-cell>
        </table:table-row>
        <table:table-row>
          <table:table-cell office:value-type="string" table:style-name="tablecell" table:number-columns-spanned="2">
            <text:p text:style-name="tablealigncenter">  tiefer Sumpf: NICHT BETRETEN  </text:p>
          </table:table-cell>
          <table:covered-table-cell/>
        </table:table-row>
        <table:table-row>
          <table:table-cell office:value-type="string" table:style-name="tablecell">
            <text:p text:style-name="tablealignleft">hilfsbereite Prinzessin: 2 Züge</text:p>
          </table:table-cell>
          <table:table-cell office:value-type="string" table:style-name="tablecell">
            <text:p text:style-name="tablealignleft"> - </text:p>
          </table:table-cell>
        </table:table-row>
        <table:table-row>
          <table:table-cell office:value-type="string" table:style-name="tablecell" table:number-columns-spanned="2">
            <text:p text:style-name="tablealigncenter">  HALT: erhole dich in der Hütte  </text:p>
          </table:table-cell>
          <table:covered-table-cell/>
        </table:table-row>
        <table:table-row>
          <table:table-cell office:value-type="string" table:style-name="tablecell" table:number-columns-spanned="2">
            <text:p text:style-name="tablealigncenter">  HALT: gehe jagen  </text:p>
          </table:table-cell>
          <table:covered-table-cell/>
        </table:table-row>
        <table:table-row>
          <table:table-cell office:value-type="string" table:style-name="tablecell">
            <text:p text:style-name="tablealignleft">Siegesbankett: 1 Zug</text:p>
          </table:table-cell>
          <table:table-cell office:value-type="string" table:style-name="tablecell">
            <text:p text:style-name="tablealignleft"> -</text:p>
          </table:table-cell>
        </table:table-row>
        <table:table-row>
          <table:table-cell office:value-type="string" table:style-name="tablecell">
            <text:p text:style-name="tablealignleft">Zentralfeld: 4 Felder mit Graben beschriftet</text:p>
          </table:table-cell>
          <table:table-cell office:value-type="string" table:style-name="tablecell">
            <text:p text:style-name="tablealignleft"> - </text:p>
          </table:table-cell>
        </table:table-row>
        <table:table-row>
          <table:table-cell office:value-type="string" table:style-name="tablecell">
            <text:p text:style-name="tablealignleft">HALT: schlage ein Lager auf</text:p>
          </table:table-cell>
          <table:table-cell office:value-type="string" table:style-name="tablecell">
            <text:p text:style-name="tablealignleft"> - </text:p>
          </table:table-cell>
        </table:table-row>
        <table:table-row>
          <table:table-cell office:value-type="string" table:style-name="tablecell">
            <text:p text:style-name="tablealignleft">freundlicher Ritter: 2 Züge</text:p>
          </table:table-cell>
          <table:table-cell office:value-type="string" table:style-name="tablecell">
            <text:p text:style-name="tablealignleft"> - </text:p>
          </table:table-cell>
        </table:table-row>
        <table:table-row>
          <table:table-cell office:value-type="string" table:style-name="tablecell">
            <text:p text:style-name="tablealignleft">gefangener Spion: 1 Zug</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HALT: suche nach der Jungfrau</text:p>
          </table:table-cell>
        </table:table-row>
        <table:table-row>
          <table:table-cell office:value-type="string" table:style-name="tablecell">
            <text:p text:style-name="tablealignleft"> - </text:p>
          </table:table-cell>
          <table:table-cell office:value-type="string" table:style-name="tablecell">
            <text:p text:style-name="tablealignleft">HALT: wechsle das Pferd</text:p>
          </table:table-cell>
        </table:table-row>
        <table:table-row>
          <table:table-cell office:value-type="string" table:style-name="tablecell">
            <text:p text:style-name="tablealignleft"> - </text:p>
          </table:table-cell>
          <table:table-cell office:value-type="string" table:style-name="tablecell">
            <text:p text:style-name="tablealignleft">HALT: Verzögerung an der Brücke</text:p>
          </table:table-cell>
        </table:table-row>
        <table:table-row>
          <table:table-cell office:value-type="string" table:style-name="tablecell" table:number-columns-spanned="2">
            <text:p text:style-name="tablealigncenter">  Tor  </text:p>
          </table:table-cell>
          <table:covered-table-cell/>
        </table:table-row>
        <table:table-row>
          <table:table-cell office:value-type="string" table:style-name="tablecell">
            <text:p text:style-name="tablealignleft"> - </text:p>
          </table:table-cell>
          <table:table-cell office:value-type="string" table:style-name="tablecell">
            <text:p text:style-name="tablealignleft">HALT: repariere die gebrochene Lanze</text:p>
          </table:table-cell>
        </table:table-row>
        <table:table-row>
          <table:table-cell office:value-type="string" table:style-name="tablecell" table:number-columns-spanned="2">
            <text:p text:style-name="tablealigncenter">  HALT: im Wald verlaufen  </text:p>
          </table:table-cell>
          <table:covered-table-cell/>
        </table:table-row>
        <table:table-row>
          <table:table-cell office:value-type="string" table:style-name="tablecell">
            <text:p text:style-name="tablealignleft">Nimm die Fähre: 1 Zug</text:p>
          </table:table-cell>
          <table:table-cell office:value-type="string" table:style-name="tablecell">
            <text:p text:style-name="tablealignleft"> - </text:p>
          </table:table-cell>
        </table:table-row>
        <table:table-row>
          <table:table-cell office:value-type="string" table:style-name="tablecell" table:number-columns-spanned="2">
            <text:p text:style-name="tablealigncenter">  HALT: tränke das Pferd  </text:p>
          </table:table-cell>
          <table:covered-table-cell/>
        </table:table-row>
        <table:table-row>
          <table:table-cell office:value-type="string" table:style-name="tablecell">
            <text:p text:style-name="tablealignleft">neue Rüstung: 1 Zug</text:p>
          </table:table-cell>
          <table:table-cell office:value-type="string" table:style-name="tablecell">
            <text:p text:style-name="tablealignleft"> - </text:p>
          </table:table-cell>
        </table:table-row>
        <table:table-row>
          <table:table-cell office:value-type="string" table:style-name="tablecell" table:number-columns-spanned="2">
            <text:p text:style-name="tablealigncenter">  unpassierbare Moore: NICHT BETRETEN  </text:p>
          </table:table-cell>
          <table:covered-table-cell/>
        </table:table-row>
        <table:table-row>
          <table:table-cell office:value-type="string" table:style-name="tablecell" table:number-columns-spanned="2">
            <text:p text:style-name="tablealigncenter">  steile Klippe: NICHT BETRETEN  </text:p>
          </table:table-cell>
          <table:covered-table-cell/>
        </table:table-row>
        <table:table-row>
          <table:table-cell office:value-type="string" table:style-name="tablecell">
            <text:p text:style-name="tablealignleft">HALT: Duell mit den Wachen</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HALT: durchschwimme den Burggraben</text:p>
          </table:table-cell>
        </table:table-row>
        <table:table-row>
          <table:table-cell office:value-type="string" table:style-name="tablecell">
            <text:p text:style-name="tablealignleft"> - </text:p>
          </table:table-cell>
          <table:table-cell office:value-type="string" table:style-name="tablecell">
            <text:p text:style-name="tablealignleft">HALT: Duell mit den Wachen</text:p>
          </table:table-cell>
        </table:table-row>
        <table:table-row>
          <table:table-cell office:value-type="string" table:style-name="tablecell">
            <text:p text:style-name="tablealignleft">frisches Pferd: 2 Züge</text:p>
          </table:table-cell>
          <table:table-cell office:value-type="string" table:style-name="tablecell">
            <text:p text:style-name="tablealignleft"> - </text:p>
          </table:table-cell>
        </table:table-row>
        <table:table-row>
          <table:table-cell office:value-type="string" table:style-name="tablecell">
            <text:p text:style-name="tablealignleft">freundlicher Bauer: 1 Zug</text:p>
          </table:table-cell>
          <table:table-cell office:value-type="string" table:style-name="tablecell">
            <text:p text:style-name="tablealignleft"> - </text:p>
          </table:table-cell>
        </table:table-row>
      </table:table>
      <text:h text:style-name="Heading_20_3" text:outline-level="3"><text:bookmark-start text:name="__RefHeading___spielfiguren_4"/><text:bookmark-start text:name="spielfiguren"/>Spielfiguren<text:bookmark-end text:name="__RefHeading___spielfiguren_4"/><text:bookmark-end text:name="spielfiguren"/></text:h>
      <table:table table:style-name="Table">
        <table:table-column/>
        <table:table-column/>
        <table:table-row>
          <table:table-cell office:value-type="string" table:style-name="tableheader" table:number-columns-spanned="2">
            <text:p text:style-name="Table_20_Heading">  Dreher (Spinner)  </text:p>
          </table:table-cell>
          <table:covered-table-cell/>
        </table:table-row>
        <table:table-row>
          <table:table-cell office:value-type="string" table:style-name="tableheader">
            <text:p text:style-name="Table_20_Heading">  kleine Variante - 2 bis 4 Spieler  </text:p>
          </table:table-cell>
          <table:table-cell office:value-type="string" table:style-name="tableheader">
            <text:p text:style-name="Table_20_Heading">  große Variante - 2 bis 6 Spieler  </text:p>
          </table:table-cell>
        </table:table-row>
        <table:table-row>
          <table:table-cell office:value-type="string" table:style-name="tablecell">
            <text:p text:style-name="tablealignleft"><draw:frame draw:style-name="mediacenter" draw:name="2 bis 4 Spieler Dreher Legend" text:anchor-type="paragraph" draw:z-index="0" svg:width="10.583333333333cm"><draw:text-box><text:p text:style-name="legendcenter"><draw:frame draw:style-name="mediacenter" draw:name="2 bis 4 Spieler Dreher" text:anchor-type="paragraph" draw:z-index="4" svg:width="10.583333333333cm" svg:height="10.527558190602cm"><draw:image xlink:href="Pictures/743472615b988c39e49c72b9a11b3928.jpg" xlink:type="simple" xlink:show="embed" xlink:actuate="onLoad"/></draw:frame>2 bis 4 Spieler Dreher</text:p></draw:text-box></draw:frame> </text:p>
          </table:table-cell>
          <table:table-cell office:value-type="string" table:style-name="tablecell">
            <text:p text:style-name="tablealignleft"><draw:frame draw:style-name="mediacenter" draw:name="2 bis 6 Spieler Dreher Legend" text:anchor-type="paragraph" draw:z-index="0" svg:width="10.583333333333cm"><draw:text-box><text:p text:style-name="legendcenter"><draw:frame draw:style-name="mediacenter" draw:name="2 bis 6 Spieler Dreher" text:anchor-type="paragraph" draw:z-index="5" svg:width="10.583333333333cm" svg:height="10.571455293678cm"><draw:image xlink:href="Pictures/ba76e12769c62f630a8336c0f62cdde6.jpg" xlink:type="simple" xlink:show="embed" xlink:actuate="onLoad"/></draw:frame>2 bis 6 Spieler Dreher</text:p></draw:text-box></draw:frame> </text:p>
          </table:table-cell>
        </table:table-row>
        <table:table-row>
          <table:table-cell office:value-type="string" table:style-name="tableheader" table:number-columns-spanned="2">
            <text:p text:style-name="Table_20_Heading">  Spielfiguren  </text:p>
          </table:table-cell>
          <table:covered-table-cell/>
        </table:table-row>
        <table:table-row>
          <table:table-cell office:value-type="string" table:style-name="tablecell">
            <text:p text:style-name="tablealignleft"><draw:frame draw:style-name="mediacenter" draw:name="2 bis 4 Spieler Münzen und Figuren Legend" text:anchor-type="paragraph" draw:z-index="0" svg:width="10.583333333333cm"><draw:text-box><text:p text:style-name="legendcenter"><draw:frame draw:style-name="mediacenter" draw:name="2 bis 4 Spieler Münzen und Figuren" text:anchor-type="paragraph" draw:z-index="6" svg:width="10.583333333333cm" svg:height="5.6716684530189cm"><draw:image xlink:href="Pictures/d6635c9500d8d6496e2a42b4e108059c.jpg" xlink:type="simple" xlink:show="embed" xlink:actuate="onLoad"/></draw:frame>2 bis 4 Spieler Münzen und Figuren</text:p></draw:text-box></draw:frame> </text:p>
          </table:table-cell>
          <table:table-cell office:value-type="string" table:style-name="tablecell">
            <text:p text:style-name="tablealignleft"><draw:frame draw:style-name="mediacenter" draw:name="2 bis 6 Spieler Stecker Legend" text:anchor-type="paragraph" draw:z-index="0" svg:width="10.583333333333cm"><draw:text-box><text:p text:style-name="legendcenter"><draw:frame draw:style-name="mediacenter" draw:name="2 bis 6 Spieler Stecker" text:anchor-type="paragraph" draw:z-index="7" svg:width="10.583333333333cm" svg:height="4.0288825757576cm"><draw:image xlink:href="Pictures/37affdf8f820b1ce0ecd0d887d2d73e1.jpg" xlink:type="simple" xlink:show="embed" xlink:actuate="onLoad"/></draw:frame>2 bis 6 Spieler Stecker</text:p></draw:text-box></draw:frame> </text:p>
          </table:table-cell>
        </table:table-row>
        <table:table-row>
          <table:table-cell office:value-type="string" table:style-name="tableheader" table:number-columns-spanned="2">
            <text:p text:style-name="Table_20_Heading">  Steckbrett  </text:p>
          </table:table-cell>
          <table:covered-table-cell/>
        </table:table-row>
        <table:table-row>
          <table:table-cell office:value-type="string" table:style-name="tablecell">
            <text:p text:style-name="tablealignleft"><draw:frame draw:style-name="mediacenter" draw:name="2 bis 4 Spieler Punktekarte für Münzen Legend" text:anchor-type="paragraph" draw:z-index="0" svg:width="10.583333333333cm"><draw:text-box><text:p text:style-name="legendcenter"><draw:frame draw:style-name="mediacenter" draw:name="2 bis 4 Spieler Punktekarte für Münzen" text:anchor-type="paragraph" draw:z-index="8" svg:width="10.583333333333cm" svg:height="19.220469798658cm"><draw:image xlink:href="Pictures/cb1dc84c09185093a77398bdfd72072e.jpg" xlink:type="simple" xlink:show="embed" xlink:actuate="onLoad"/></draw:frame>2 bis 4 Spieler Punktekarte für Münzen</text:p></draw:text-box></draw:frame> </text:p>
          </table:table-cell>
          <table:table-cell office:value-type="string" table:style-name="tablecell">
            <text:p text:style-name="tablealignleft"><draw:frame draw:style-name="mediacenter" draw:name="2 bis 6 Spieler Punktesteckbrett Variante 1 mit Metalldreher und der Punkt-Verdienstkarte für 4 Spieler Legend" text:anchor-type="paragraph" draw:z-index="0" svg:width="10.583333333333cm"><draw:text-box><text:p text:style-name="legendcenter"><draw:frame draw:style-name="mediacenter" draw:name="2 bis 6 Spieler Punktesteckbrett Variante 1 mit Metalldreher und der Punkt-Verdienstkarte für 4 Spieler" text:anchor-type="paragraph" draw:z-index="9" svg:width="10.583333333333cm" svg:height="4.8029903254178cm"><draw:image xlink:href="Pictures/5bdb925e8418a4ba36fcd816cc52f7ab.png" xlink:type="simple" xlink:show="embed" xlink:actuate="onLoad"/></draw:frame>2 bis 6 Spieler Punktesteckbrett Variante 1 mit Metalldreher und der Punkt-Verdienstkarte für 4 Spieler</text:p></draw:text-box></draw:frame><draw:frame draw:style-name="mediacenter" draw:name="2 bis 6 Spieler Punktesteckbrett Variante 2 mit Pappdreher und der Punkt-Verdienstkarte für 6 Spieler Legend" text:anchor-type="paragraph" draw:z-index="0" svg:width="10.583333333333cm"><draw:text-box><text:p text:style-name="legendcenter"><draw:frame draw:style-name="mediacenter" draw:name="2 bis 6 Spieler Punktesteckbrett Variante 2 mit Pappdreher und der Punkt-Verdienstkarte für 6 Spieler" text:anchor-type="paragraph" draw:z-index="10" svg:width="10.583333333333cm" svg:height="5.449914903963cm"><draw:image xlink:href="Pictures/1306d185ff1e9040bcfb552cc721f943.jpg" xlink:type="simple" xlink:show="embed" xlink:actuate="onLoad"/></draw:frame>2 bis 6 Spieler Punktesteckbrett Variante 2 mit Pappdreher und der Punkt-Verdienstkarte für 6 Spieler</text:p></draw:text-box></draw:frame><draw:frame draw:style-name="mediacenter" draw:name="2 bis 6 Spieler Variante 2 Innenbox Legend" text:anchor-type="paragraph" draw:z-index="0" svg:width="10.583333333333cm"><draw:text-box><text:p text:style-name="legendcenter"><draw:frame draw:style-name="mediacenter" draw:name="2 bis 6 Spieler Variante 2 Innenbox" text:anchor-type="paragraph" draw:z-index="11" svg:width="10.583333333333cm" svg:height="5.5277396476779cm"><draw:image xlink:href="Pictures/0c5ad40e351f298ec3627f1139dc1177.jpg" xlink:type="simple" xlink:show="embed" xlink:actuate="onLoad"/></draw:frame>2 bis 6 Spieler Variante 2 Innenbox</text:p></draw:text-box></draw:frame> </text:p>
          </table:table-cell>
        </table:table-row>
      </table:table>
      <text:h text:style-name="Heading_20_3" text:outline-level="3"><text:bookmark-start text:name="__RefHeading___punktekarten_und_spielregeln_5"/><text:bookmark-start text:name="punktekarten_und_spielregeln"/>Punktekarten und Spielregeln<text:bookmark-end text:name="__RefHeading___punktekarten_und_spielregeln_5"/><text:bookmark-end text:name="punktekarten_und_spielregeln"/></text:h>
      <table:table table:style-name="Table">
        <table:table-column/>
        <table:table-column/>
        <table:table-row>
          <table:table-cell office:value-type="string" table:style-name="tableheader" table:number-columns-spanned="2">
            <text:p text:style-name="Table_20_Heading">  Punkte-Verdienst-Karte  </text:p>
          </table:table-cell>
          <table:covered-table-cell/>
        </table:table-row>
        <table:table-row>
          <table:table-cell office:value-type="string" table:style-name="tableheader">
            <text:p text:style-name="Table_20_Heading">  kleine Variante - 2 bis 4 Spieler  </text:p>
          </table:table-cell>
          <table:table-cell office:value-type="string" table:style-name="tableheader">
            <text:p text:style-name="Table_20_Heading">  große Variante - 2 bis 6 Spieler  </text:p>
          </table:table-cell>
        </table:table-row>
        <table:table-row>
          <table:table-cell office:value-type="string" table:style-name="tablecell">
            <text:p text:style-name="tablealignleft"><draw:frame draw:style-name="mediacenter" draw:name="2 bis 4 Spieler Verdienstkarte Legend" text:anchor-type="paragraph" draw:z-index="0" svg:width="10.583333333333cm"><draw:text-box><text:p text:style-name="legendcenter"><draw:frame draw:style-name="mediacenter" draw:name="2 bis 4 Spieler Verdienstkarte" text:anchor-type="paragraph" draw:z-index="12" svg:width="10.583333333333cm" svg:height="14.259549388242cm"><draw:image xlink:href="Pictures/70f2017ab1ab67fbb5d96969a7202e29.jpg" xlink:type="simple" xlink:show="embed" xlink:actuate="onLoad"/></draw:frame>2 bis 4 Spieler Verdienstkarte</text:p></draw:text-box></draw:frame> </text:p>
          </table:table-cell>
          <table:table-cell office:value-type="string" table:style-name="tablecell">
            <text:p text:style-name="tablealignleft"><draw:frame draw:style-name="mediacenter" draw:name="2 bis 6 Spieler Variante mit 4 Spieler Inhalt Legend" text:anchor-type="paragraph" draw:z-index="0" svg:width="10.583333333333cm"><draw:text-box><text:p text:style-name="legendcenter"><draw:frame draw:style-name="mediacenter" draw:name="2 bis 6 Spieler Variante mit 4 Spieler Inhalt" text:anchor-type="paragraph" draw:z-index="13" svg:width="10.583333333333cm" svg:height="11.499198717949cm"><draw:image xlink:href="Pictures/8f1160bfca3ca2dd769c5fff09cf2b6e.jpg" xlink:type="simple" xlink:show="embed" xlink:actuate="onLoad"/></draw:frame>2 bis 6 Spieler Variante mit 4 Spieler Inhalt</text:p></draw:text-box></draw:frame><draw:frame draw:style-name="mediacenter" draw:name="2 bis 6 Spieler Verdienstkarte Legend" text:anchor-type="paragraph" draw:z-index="0" svg:width="10.583333333333cm"><draw:text-box><text:p text:style-name="legendcenter"><draw:frame draw:style-name="mediacenter" draw:name="2 bis 6 Spieler Verdienstkarte" text:anchor-type="paragraph" draw:z-index="14" svg:width="10.583333333333cm" svg:height="18.966993464052cm"><draw:image xlink:href="Pictures/8779516e4f03ae42a4d154eccbcc9922.jpg" xlink:type="simple" xlink:show="embed" xlink:actuate="onLoad"/></draw:frame>2 bis 6 Spieler Verdienstkarte</text:p></draw:text-box></draw:frame> </text:p>
          </table:table-cell>
        </table:table-row>
        <table:table-row>
          <table:table-cell office:value-type="string" table:style-name="tablecell">
            <text:p text:style-name="tablealignleft">Übersetzung der Punkte-Verdienst-Karte (Deed Chart) - kleine Variante - einfarbig</text:p>
          </table:table-cell>
          <table:table-cell office:value-type="string" table:style-name="tablecell">
            <text:p text:style-name="tablealignleft">Übersetzung der Punkte-Verdienst-Karte (Deed Chart) - große Variante - mehrfarbig</text:p>
          </table:table-cell>
        </table:table-row>
        <table:table-row>
          <table:table-cell office:value-type="string" table:style-name="tableheader" table:number-columns-spanned="2">
            <text:p text:style-name="Table_20_Heading">  Spielregeln  </text:p>
          </table:table-cell>
          <table:covered-table-cell/>
        </table:table-row>
        <table:table-row>
          <table:table-cell office:value-type="string" table:style-name="tablecell">
            <text:p text:style-name="tablealignleft"><draw:frame draw:style-name="mediacenter" draw:name="2 bis 4 Spieler Spielregeln Vorderseite Legend" text:anchor-type="paragraph" draw:z-index="0" svg:width="10.583333333333cm"><draw:text-box><text:p text:style-name="legendcenter"><draw:frame draw:style-name="mediacenter" draw:name="2 bis 4 Spieler Spielregeln Vorderseite" text:anchor-type="paragraph" draw:z-index="15" svg:width="10.583333333333cm" svg:height="14.641048034934cm"><draw:image xlink:href="Pictures/f77ea07eced8212eee2d1530e5908aeb.jpg" xlink:type="simple" xlink:show="embed" xlink:actuate="onLoad"/></draw:frame>2 bis 4 Spieler Spielregeln Vorderseite</text:p></draw:text-box></draw:frame> </text:p>
          </table:table-cell>
          <table:table-cell office:value-type="string" table:style-name="tablecell">
            <text:p text:style-name="tablealignleft"><draw:frame draw:style-name="mediacenter" draw:name="2 bis 6 Spieler Spielregeln Vorderseite Legend" text:anchor-type="paragraph" draw:z-index="0" svg:width="10.583333333333cm"><draw:text-box><text:p text:style-name="legendcenter"><draw:frame draw:style-name="mediacenter" draw:name="2 bis 6 Spieler Spielregeln Vorderseite" text:anchor-type="paragraph" draw:z-index="16" svg:width="10.583333333333cm" svg:height="16.769634292566cm"><draw:image xlink:href="Pictures/2a42bf1d9a502b90db83da7338ea350b.jpg" xlink:type="simple" xlink:show="embed" xlink:actuate="onLoad"/></draw:frame>2 bis 6 Spieler Spielregeln Vorderseite</text:p></draw:text-box></draw:frame> </text:p>
          </table:table-cell>
        </table:table-row>
        <table:table-row>
          <table:table-cell office:value-type="string" table:style-name="tablecell">
            <text:p text:style-name="tablealignleft"><draw:frame draw:style-name="mediacenter" draw:name="2 bis 4 Spieler Spielregeln Rückseite Legend" text:anchor-type="paragraph" draw:z-index="0" svg:width="10.583333333333cm"><draw:text-box><text:p text:style-name="legendcenter"><draw:frame draw:style-name="mediacenter" draw:name="2 bis 4 Spieler Spielregeln Rückseite" text:anchor-type="paragraph" draw:z-index="17" svg:width="10.583333333333cm" svg:height="10.264383561644cm"><draw:image xlink:href="Pictures/acc84526211a94289987d109b880f401.jpg" xlink:type="simple" xlink:show="embed" xlink:actuate="onLoad"/></draw:frame>2 bis 4 Spieler Spielregeln Rückseite</text:p></draw:text-box></draw:frame> </text:p>
          </table:table-cell>
          <table:table-cell office:value-type="string" table:style-name="tablecell">
            <text:p text:style-name="tablealignleft"><draw:frame draw:style-name="mediacenter" draw:name="2 bis 6 Spieler Spielregeln Rückseite Legend" text:anchor-type="paragraph" draw:z-index="0" svg:width="10.583333333333cm"><draw:text-box><text:p text:style-name="legendcenter"><draw:frame draw:style-name="mediacenter" draw:name="2 bis 6 Spieler Spielregeln Rückseite" text:anchor-type="paragraph" draw:z-index="18" svg:width="10.583333333333cm" svg:height="16.454782608696cm"><draw:image xlink:href="Pictures/bc9e2f8df0df33df6f9bb0402cb1c084.jpg" xlink:type="simple" xlink:show="embed" xlink:actuate="onLoad"/></draw:frame>2 bis 6 Spieler Spielregeln Rückseite</text:p></draw:text-box></draw:frame> </text:p>
          </table:table-cell>
        </table:table-row>
        <table:table-row>
          <table:table-cell office:value-type="string" table:style-name="tablecell">
            <text:p text:style-name="tablealignleft"><text:a xlink:type="simple" xlink:href="#__RefHeading___spielregeln_in_deutsch_-_kleine_variante_9" text:style-name="Local_20_link" text:visited-style-name="Visited_20_Local_20_Link">Spielregeln in Deutsch - kleine Variante</text:a></text:p>
          </table:table-cell>
          <table:table-cell office:value-type="string" table:style-name="tablecell">
            <text:p text:style-name="tablealignleft">Spielregeln in Deutsch - große Variante</text:p>
          </table:table-cell>
        </table:table-row>
      </table:table>
      <text:h text:style-name="Heading_20_3" text:outline-level="3"><text:bookmark-start text:name="__RefHeading___vergleich_der_spielfelder_und_spiel-reihenfolge_6"/><text:bookmark-start text:name="vergleich_der_spielfelder_und_spiel-reihenfolge"/>Vergleich der Spielfelder und Spiel-Reihenfolge<text:bookmark-end text:name="__RefHeading___vergleich_der_spielfelder_und_spiel-reihenfolge_6"/><text:bookmark-end text:name="vergleich_der_spielfelder_und_spiel-reihenfolge"/></text:h>
      <table:table table:style-name="Table">
        <table:table-column/>
        <table:table-column/>
        <table:table-column/>
        <table:table-row>
          <table:table-cell office:value-type="string" table:style-name="tableheader">
            <text:p text:style-name="Table_20_Heading"> Abenteuer                      </text:p>
          </table:table-cell>
          <table:table-cell office:value-type="string" table:style-name="tableheader">
            <text:p text:style-name="Table_20_Heading"> kleine Variante   </text:p>
          </table:table-cell>
          <table:table-cell office:value-type="string" table:style-name="tableheader">
            <text:p text:style-name="Table_20_Heading"> große Variante   </text:p>
          </table:table-cell>
        </table:table-row>
        <table:table-row>
          <table:table-cell office:value-type="string" table:style-name="tablecell">
            <text:p text:style-name="tablealignleft"> Schloss Eeriwold               </text:p>
          </table:table-cell>
          <table:table-cell office:value-type="string" table:style-name="tablecell">
            <text:p text:style-name="tablealignleft"> 1                 </text:p>
          </table:table-cell>
          <table:table-cell office:value-type="string" table:style-name="tablecell">
            <text:p text:style-name="tablealignleft"> 2                </text:p>
          </table:table-cell>
        </table:table-row>
        <table:table-row>
          <table:table-cell office:value-type="string" table:style-name="tablecell">
            <text:p text:style-name="tablealignleft"> Turnier                        </text:p>
          </table:table-cell>
          <table:table-cell office:value-type="string" table:style-name="tablecell">
            <text:p text:style-name="tablealignleft"> 2                 </text:p>
          </table:table-cell>
          <table:table-cell office:value-type="string" table:style-name="tablecell">
            <text:p text:style-name="tablealignleft"> 6                </text:p>
          </table:table-cell>
        </table:table-row>
        <table:table-row>
          <table:table-cell office:value-type="string" table:style-name="tablecell">
            <text:p text:style-name="tablealignleft"> Hexe / Zauberin                </text:p>
          </table:table-cell>
          <table:table-cell office:value-type="string" table:style-name="tablecell">
            <text:p text:style-name="tablealignleft"> 3                 </text:p>
          </table:table-cell>
          <table:table-cell office:value-type="string" table:style-name="tablecell">
            <text:p text:style-name="tablealignleft"> 4                </text:p>
          </table:table-cell>
        </table:table-row>
        <table:table-row>
          <table:table-cell office:value-type="string" table:style-name="tablecell">
            <text:p text:style-name="tablealignleft"> Seedrache                      </text:p>
          </table:table-cell>
          <table:table-cell office:value-type="string" table:style-name="tablecell">
            <text:p text:style-name="tablealignleft"> 4                 </text:p>
          </table:table-cell>
          <table:table-cell office:value-type="string" table:style-name="tablecell">
            <text:p text:style-name="tablealignleft"> 1                </text:p>
          </table:table-cell>
        </table:table-row>
        <table:table-row>
          <table:table-cell office:value-type="string" table:style-name="tablecell">
            <text:p text:style-name="tablealignleft"> Sieg über die Sachsen          </text:p>
          </table:table-cell>
          <table:table-cell office:value-type="string" table:style-name="tablecell">
            <text:p text:style-name="tablealignleft"> 5                 </text:p>
          </table:table-cell>
          <table:table-cell office:value-type="string" table:style-name="tablecell">
            <text:p text:style-name="tablealignleft"> 7                </text:p>
          </table:table-cell>
        </table:table-row>
        <table:table-row>
          <table:table-cell office:value-type="string" table:style-name="tablecell">
            <text:p text:style-name="tablealignleft"> Riese / Oger vom Sinstarwald   </text:p>
          </table:table-cell>
          <table:table-cell office:value-type="string" table:style-name="tablecell">
            <text:p text:style-name="tablealignleft"> 6                 </text:p>
          </table:table-cell>
          <table:table-cell office:value-type="string" table:style-name="tablecell">
            <text:p text:style-name="tablealignleft"> 3                </text:p>
          </table:table-cell>
        </table:table-row>
        <table:table-row>
          <table:table-cell office:value-type="string" table:style-name="tablecell">
            <text:p text:style-name="tablealignleft"> Wikinger Invasion              </text:p>
          </table:table-cell>
          <table:table-cell office:value-type="string" table:style-name="tablecell">
            <text:p text:style-name="tablealignleft"> 7                 </text:p>
          </table:table-cell>
          <table:table-cell office:value-type="string" table:style-name="tablecell">
            <text:p text:style-name="tablealignleft"> 5                </text:p>
          </table:table-cell>
        </table:table-row>
      </table:table>
      <text:h text:style-name="Heading_20_3" text:outline-level="3"><text:bookmark-start text:name="__RefHeading___uebersetzung_der_punkte-verdienst-karte_deed_chart_-_kleine_variante_-_einfarbig_7"/><text:bookmark-start text:name="uebersetzung_der_punkte-verdienst-karte_deed_chart_-_kleine_variante_-_einfarbig"/>Übersetzung der Punkte-Verdienst-Karte (Deed Chart) - kleine Variante - einfarbig<text:bookmark-end text:name="__RefHeading___uebersetzung_der_punkte-verdienst-karte_deed_chart_-_kleine_variante_-_einfarbig_7"/><text:bookmark-end text:name="uebersetzung_der_punkte-verdienst-karte_deed_chart_-_kleine_variante_-_einfarbig"/></text:h>
      <text:list text:style-name="Numbering_20_1" text:continue-numbering="false">
        <text:list-item>
          <text:p text:style-name="Numbering_20_1_Content_First"> Sie haben den Weißen Ritter durch einen cleveren Trick aus dem Gefängnis von Schloss Eeriwold gerettet. Sie erhalten 2 VERDIENSTPUNKTE.</text:p>
        </text:list-item>
        <text:list-item>
          <text:p text:style-name="Numbering_20_1_Content"> Sie haben den Schwarzen Ritter in einem fairen Kampf in einem Turnier an König Artus Hof besiegt. Sie erhalten 2 VERDIENSTPUNKTE.</text:p>
        </text:list-item>
        <text:list-item>
          <text:p text:style-name="Numbering_20_1_Content"> Sie haben den Weißen Ritter vor dem Bann der bösen Hexe gerettet und ihm geholfen, nach Camelot zurückzukehren. Sie erhalten 2 VERDIENSTPUNKTE.</text:p>
        </text:list-item>
        <text:list-item>
          <text:p text:style-name="Numbering_20_1_Content"> Sie haben mit dem Seedrachen gekämpft und ihn getötet. Sie erhalten 3 VERDIENSTPUNKTE.</text:p>
        </text:list-item>
        <text:list-item>
          <text:p text:style-name="Numbering_20_1_Content"> Sie haben die sächsischen Feinde besiegt und das verlorene Königreich zurückerobert. Sie erhalten 4 VERDIENSTPUNKTE.</text:p>
        </text:list-item>
        <text:list-item>
          <text:p text:style-name="Numbering_20_1_Content"> Du hast die Burg des Riesen erobert und seine armen Gefangenen befreit. Sie erhalten 3 VERDIENSTPUNKTE.</text:p>
        </text:list-item>
        <text:list-item>
          <text:p text:style-name="Numbering_20_1_Content_Last"> Sie haben die Schöne Prinzessin erfolgreich vor den Wikinger-Invasoren verteidigt und ihre Gefangennahme verhindert. Sie erhalten 3 VERDIENSTPUNKTE.</text:p>
        </text:list-item>
      </text:list>
      <text:p text:style-name="Text_20_body">MFD. VON TRANSOGRAM COMPANY, INC.<text:line-break/>
N.Y., HERGESTELLT IN U.S.A.</text:p>
      <text:h text:style-name="Heading_20_3" text:outline-level="3"><text:bookmark-start text:name="__RefHeading___uebersetzung_der_punkte-verdienst-karte_deed_chart_-_grosse_variante_-_mehrfarbig_8"/><text:bookmark-start text:name="uebersetzung_der_punkte-verdienst-karte_deed_chart_-_grosse_variante_-_mehrfarbig"/>Übersetzung der Punkte-Verdienst-Karte (Deed Chart) - große Variante - mehrfarbig<text:bookmark-end text:name="__RefHeading___uebersetzung_der_punkte-verdienst-karte_deed_chart_-_grosse_variante_-_mehrfarbig_8"/><text:bookmark-end text:name="uebersetzung_der_punkte-verdienst-karte_deed_chart_-_grosse_variante_-_mehrfarbig"/></text:h>
      <text:list text:style-name="Numbering_20_1" text:continue-numbering="false">
        <text:list-item>
          <text:p text:style-name="Numbering_20_1_Content_First"> Sie haben mit dem Seedrachen gekämpft und ihn getötet. Sie haben die Freundschaft von Sir Gawain gewonnen. <text:span text:style-name="underline">Sie erhalten 3 Leistungspunkte.</text:span></text:p>
        </text:list-item>
        <text:list-item>
          <text:p text:style-name="Numbering_20_1_Content"> Sie sind der Gefangennahme durch den Schwarzen Ritter auf Schloss Eeriwold entkommen, unterstützt von Prinzessin Aleta. <text:span text:style-name="underline">Sie erhalten 2 Leistungspunkte.</text:span></text:p>
        </text:list-item>
        <text:list-item>
          <text:p text:style-name="Numbering_20_1_Content"> Sie haben die Festung des Ogers erobert und die rechtmäßigen Eigentümer aus der Haft befreit. <text:span text:style-name="underline">Sie erhalten 3 Leistungspunkte.</text:span></text:p>
        </text:list-item>
        <text:list-item>
          <text:p text:style-name="Numbering_20_1_Content"> Sie haben Sir Gawain aus den Fängen der Zauberin gerettet und ihm bei der Rückkehr nach Camelot geholfen. <text:span text:style-name="underline">Sie erhalten 2 Leistungspunkte.</text:span></text:p>
        </text:list-item>
        <text:list-item>
          <text:p text:style-name="Numbering_20_1_Content"> Du hast Prinzessin Aleta erfolgreich vor den Wikinger-Seeräubern verteidigt und ihre Gefangennahme verhindert. <text:span text:style-name="underline">Sie erhalten 3 Leistungspunkte.</text:span></text:p>
        </text:list-item>
        <text:list-item>
          <text:p text:style-name="Numbering_20_1_Content"> Sie haben den Schwarzen Ritter beim Turnier am Hofe von König Artus besiegt. <text:span text:style-name="underline">Sie erhalten 2 Leistungspunkte.</text:span></text:p>
        </text:list-item>
        <text:list-item>
          <text:p text:style-name="Numbering_20_1_Content_Last"> Du hast die sächsischen Eindringlinge besiegt und das verlorene Königreich zurückerobert. <text:span text:style-name="underline">Sie erhalten 4 Leistungspunkte.</text:span></text:p>
        </text:list-item>
      </text:list>
      <text:p text:style-name="Text_20_body">TRANSOGRAMM<text:line-break/>
HERGESTELLT VON TRANSOGRAMM COMPANY, INC <text:line-break/>
COPYRIGHT KING FEATURES SYNDICATE</text:p>
      <text:h text:style-name="Heading_20_3" text:outline-level="3"><text:bookmark-start text:name="__RefHeading___spielregeln_in_deutsch_-_kleine_variante_9"/><text:bookmark-start text:name="spielregeln_in_deutsch_-_kleine_variante"/>Spielregeln in Deutsch - kleine Variante<text:bookmark-end text:name="__RefHeading___spielregeln_in_deutsch_-_kleine_variante_9"/><text:bookmark-end text:name="spielregeln_in_deutsch_-_kleine_variante"/></text:h>
      <text:p text:style-name="Text_20_body">Prinz Eisenherz<text:line-break/>
EIN SPIEL DER TAPFERKEIT<text:line-break/>
Für 2 bis 4 Spieler</text:p>
      <text:p text:style-name="Text_20_body"><text:span text:style-name="Strong_20_Emphasis">SPIELANLEITUNG</text:span><text:line-break/>
<text:span text:style-name="Strong_20_Emphasis">ZWECK DES SPIELS:</text:span> Das Abenteuerspiel, das auf der Geschichte von Harold Foster „PRINZ EISENHERZ, RITTER DER TAFELRUNDE“ basiert, führt den Spieler durch die sieben ritterlichen Abenteuer von Prinz Eisenherz auf seiner Suche nach dem Rittertum. Durch das Abschließen eines Abenteuers erhält jeder Spieler Verdienstpunkte, die auf der Tatentabelle des Prinzen Eisenherz aufgeführt sind. Der Gewinner ist der erste Spieler, der seine sieben Abenteuer in der richtigen Reihenfolge beendet, das Burgtor betritt, den Burggraben umrundet, die Burg betritt und als Ritter an der Tafelrunde von König Artus Platz nimmt.</text:p>
      <text:p text:style-name="Text_20_body"><text:span text:style-name="Strong_20_Emphasis">SPIELBEGINN:</text:span> Die Reihenfolge, in der die Mitspieler beginnen, wird durch das Drehen des Spinners (Drehrads) festgelegt. Der Mitspieler, der die höchste Zahl gedreht hat, beginnt als erster, die nächsthöhere Zahl bestimmt den Zweiten und so weiter. Jeder Spieler wählt dann eine Spielfigur und stellt diese auf das Startfeld in der Ecke. Die Verdienstmünze in der gleichen Farbe legt jeder Spieler als Verdienstpunktemarker auf den ersten Kreis Nr. 1 in der Spalte seiner eigenen Farbe der Punktetabelle.</text:p>
      <text:p text:style-name="Text_20_body"><text:span text:style-name="Strong_20_Emphasis">DIE ZÜGE AUF DEM SPIELBRETT:</text:span> Jeder Spieler dreht in seinem Zug das Prinz Eisenherz Drehrad, um zu bestimmen, wie viele Felder er ziehen darf. Jeder Zug wird von Feld zu Feld auf dem Brett gezählt und kann in jede Richtung ausgeführt werden – <text:span text:style-name="Strong_20_Emphasis">nach OBEN, nach UNTEN, QUER ODER DIAGONAL</text:span> … aber die Richtung darf während eines Zuges <text:span text:style-name="Strong_20_Emphasis">NICHT</text:span> geändert werden. Die Gesamtzahl der während eines Zuges überquerten Felder muss also in einer geraden Linie erfolgen.<text:line-break/>
In seinem nächsten Zug kann der Zug eines Spielers erneut in jede Richtung erfolgen, jedoch wiederum nur in einer geraden Linie. Wenn ein Spieler nicht die gesamte Anzahl an Feldern seines Zuges in eine Richtung abschließen kann, muss er eine andere Richtung wählen. Ein Spieler darf die Richtung nur ändern, wenn: <text:line-break/>
A) seine Spielfigur vor dem Ende seines Zuges an der Außenkante des Spielbretts gestoppt wird. Dann kann er die Richtung ändern und die restlichen Züge an der Kante des Bretts entlang in eine der beiden möglichen Richtungen ziehen.<text:line-break/>
B) Seine Figur wird am Rand des roten Burggrabens in der Mitte gestoppt. Dann kann er sich wenden und für den Rest der Züge dem Rand des roten Burggrabens in eine der beiden Richtungen folgen.</text:p>
      <text:p text:style-name="Text_20_body"><text:span text:style-name="Strong_20_Emphasis">HINWEIS:</text:span> Spieler können durch die farbigen Bereiche rund um die nummerierten weißen <text:span text:style-name="Strong_20_Emphasis">ABENTEUERFELDER</text:span> gehen. Sie können die weiß nummerierten Abenteuerfelder nur dann passieren, wenn sie die richtige Reihenfolge einhalten oder diese Abenteuer bereits abgeschlossen haben.</text:p>
      <text:p text:style-name="Text_20_body"><text:span text:style-name="Strong_20_Emphasis">DUNKELBLAUE QUADRATE:</text:span> Ein Spieler kann ein dunkelblaues Quadrat nicht passieren oder darüber hinweg ziehen, es sei denn, der Dreher hat am Feld <text:span text:style-name="Strong_20_Emphasis">PASSWORT</text:span> angehalten. Andernfalls muss er, wenn sein Zug ihn auf oder durch ein solches Feld führen würde, eine andere Bewegungsrichtung wählen.</text:p>
      <text:p text:style-name="Text_20_body"><text:span text:style-name="Strong_20_Emphasis">GRÜNES UND ROTES STOPPFELD:</text:span> Wenn der Zug eines Spielers ihn auf ein rotes oder grünes Stoppfeld oder darüber hinaus führen würde, muss er seinen Zug abbrechen und bis zu seinem nächsten Zug auf dem roten oder grünen Feld stehen bleiben, <text:span text:style-name="Strong_20_Emphasis">AUSSER</text:span> wenn der Prinz Eisenherz-Spinner auf dem Feld PASSWORT angehalten hat; dann kann er die volle Anzahl an Feldern ziehen.</text:p>
      <text:p text:style-name="Text_20_body"><text:span text:style-name="Strong_20_Emphasis">ROTER BURGGRABEN:</text:span> Spieler dürfen die roten Felder des Burggrabens zu keinem Zeitpunkt betreten oder überqueren. Erst wenn ein Spieler alle sieben Abenteuer abgeschlossen und das Burgtor betreten hat, darf er den Burggraben umrunden. Allerdings darf er nicht durch einen genau passenden Zug auf dem Tor-Quadrat landen. Er kann seine Spielfigur unterhalb des Torfeldes aufstellen, sodass sein nächster Zug ihn durch das Tor und weiter in den Burggraben führen wird.</text:p>
      <text:p text:style-name="Text_20_body"><text:span text:style-name="Strong_20_Emphasis">GLÜCKSQUADRATE:</text:span> Die 10 Felder, die mit Bonuszügen wie „<text:span text:style-name="Strong_20_Emphasis">Frisches Pferd: 2 Züge</text:span>“ usw. bedruckt sind, sind <text:span text:style-name="Strong_20_Emphasis">GLÜCKSQUADRATE</text:span>. Ein Spieler, der durch direktes Zählen auf einem Glücksfeld landet, kann den auf dem Feld aufgedruckten Bonuszug in jede Richtung im gleichen Zug ausführen. Bonusbewegungen können mit Verdienst-Punkte-Zügen kombiniert werden. Eine solche Kombination muss jedoch in einer geraden Linie fortgesetzt werden.</text:p>
      <text:p text:style-name="Text_20_body"><text:span text:style-name="Strong_20_Emphasis">HERAUSFORDERUNG:</text:span> Spieler können auf jedem Feld und in jede Richtung aneinander vorbeikommen. Wenn jedoch ein Spieler auf einem Feld landet, das bereits von einem anderen Spieler besetzt ist, muss er den anderen Spieler sofort „herausfordern“, indem er das Prinz Eisenherz Rad dreht. Dann dreht der andere Spieler. Der Spieler, der die höchste Zahl dreht, bewegt seine Figur im selben Zug um die Anzahl Felder auf dem Brett weiter. Der andere Spieler
bleibt dort, wo er ist, also auf dem Herausforderungsfeld.</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Bei Gleichstand müssen beide erneut drehen. </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text:span text:style-name="Strong_20_Emphasis">SICHERE QUADRATE</text:span> sind die weiß nummerierten Abenteuerquadrate und die sie umgebenden farbigen Quadrate. Kein Spieler darf auf demselben „sicheren“ Feld landen, auf dem schon ein anderer Spieler steht, oder diesen herausfordern.</text:p>
                </table:table-cell>
              </table:table-row>
            </table:table>
          </table:table-cell>
        </table:table-row>
      </table:table>
      <text:p text:style-name="Text_20_body"><text:span text:style-name="Strong_20_Emphasis">ABSCHLUSS EINES ABENTEUERS:</text:span> Alle sieben Abenteuer müssen in der richtigen Reihenfolge abgeschlossen werden: 1, 2, 3, 4, 5, 6, 7.</text:p>
      <text:p text:style-name="Text_20_body">Es gibt <text:span text:style-name="Strong_20_Emphasis">ZWEI</text:span> Möglichkeiten, ein Abenteuer abzuschließen:</text:p>
      <text:p text:style-name="Text_20_body">1) Ein Spieler kann durch einen direkten Zug auf dem weiß nummerierten Abenteuerfeld landen und die Verdienstpunkte erhalten, die für dieses Abenteuer auf der Prinz-Eisenherz-Punktetabelle aufgeführt sind.</text:p>
      <text:p text:style-name="Text_20_body"><text:span text:style-name="Strong_20_Emphasis">HINWEIS:</text:span> Er kann nur dann Verdienstpunkte erhalten, wenn er zum ersten Mal auf diesem Abenteuerfeld landet.<text:line-break/>
oder 2) Er darf direkt durch das Abenteuerfeld hindurchgehen und erhält <text:span text:style-name="Strong_20_Emphasis">KEINE</text:span> Verdienstpunkte, da sein Zug ihn über das Abenteuerfeld hinausführt.</text:p>
      <text:p text:style-name="Text_20_body"><text:span text:style-name="Strong_20_Emphasis">VERDIENSTPUNKTE ERHALTEN:</text:span> Wenn ein Spieler ein Abenteuer durch einen <text:span text:style-name="Emphasis">direkten</text:span> Zug auf einem weiß nummerierten Abenteuer-Quadrat abschließt, schaut er auf die „Prinz Eisenherz Verdienst-Tabelle“. Der Spieler rückt seine Verdienstmünze in seiner eigenen Spalte auf der Verdienst-Punkte-Anzeige-Tafel um die Anzahl der Verdienstpunkte vor, die er gerade gewonnen hat, indem er seine Münze bis zum entsprechenden Kreis bewegt. </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Wenn ein Spieler zusätzliche Verdienstpunkte erwirbt, bewegt er seine Münze in der Tabelle nach oben. Falls er Verdienstpunkte nutzt und verbraucht, bewegt er seine Münze in der Tabelle nach unten. So behält er den Überblick über die Anzahl seiner Verdienstpunkte, die er beim Spielen erhält oder verbraucht. Zu keinem Zeitpunkt darf ein Spieler mehr als 15 Verdienstpunkte sammeln.</text:p>
                </table:table-cell>
              </table:table-row>
            </table:table>
          </table:table-cell>
        </table:table-row>
      </table:table>
      <text:p text:style-name="Text_20_body"><text:span text:style-name="Strong_20_Emphasis">VERDIENSTPUNKTE VERWENDEN:</text:span> Verdienstpunkte helfen einem Spieler, schneller zu seinem Ziel zu gelangen. Für jeden gewonnenen Verdienstpunkt darf ein Spieler ein Feld zusätzlich zu seinem regulären Zug bewegen. Er kann seinen Verdienstpunkte-Zug vor oder nach seinem regulären Zug ausführen, in die gleiche Richtung oder in eine andere Richtung. Wenn er jedoch mehr als einen Verdienstpunkt einsetzt, muss er diese in einer geraden Linie ziehen.</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Verdienstpunkte, die man durch das Abschließen eines Abenteuers erhält, können noch in derselben Runde aufgebraucht oder aber für spätere Züge aufgehoben werden. Verdienstpunkte können nicht mehr verwendet werden, sobald ein Spieler das Burgtor betreten hat und sich im roten Burggraben befindet. </text:p>
                </table:table-cell>
              </table:table-row>
            </table:table>
          </table:table-cell>
        </table:table-row>
      </table:table>
      <text:p text:style-name="Text_20_body"><text:span text:style-name="Strong_20_Emphasis">GEWINNEN:</text:span> Der Gewinner ist der erste Spieler, der alle sieben Ritterabenteuer in der richtigen Reihenfolge abgeschlossen hat, dann durch das Burgtor gegangen ist, den Wassergraben umrundet und das Schloss betreten hat, um als Ritter an der Tafelrunde von König Artus Platz zu nehmen.</text:p>
      <text:p text:style-name="Text_20_body"><text:span text:style-name="Strong_20_Emphasis">SPIELTIPPS:</text:span> „Prinz Eisenherz“ ist ein echtes Strategiespiel; jedes Spiel verläuft anders. Erfahrene Spieler lernen, wie sie ihre Verdienstpunkte nutzen können, um sich schnell auf dem Spielfeld fortzubewegen und in wenigen Zügen um Stoppfelder usw. herum zu manövrieren. Sie werden lernen zu entscheiden, ob sie ein bestimmtes Abenteuer abschließen möchten, indem sie direkt auf dem Abenteuerfeld landen, um so mehr Verdienstpunkte zu sammeln, oder lieber das Quadrat durchqueren, um schneller an das Ziel zu kommen. Auch das Herausfordern anderer Spieler will wohl bedacht sein, insbesondere wenn sich ein Mitspieler in der Nähe des Burgtores befindet. Die eigene Spielfigur unterhalb des Burgtors aufzustellen, um dies in einem Zug zu passieren und den Burggraben zu umrunden, ist ebenfalls eine gute Idee.</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DIESES SPIEL VON PRINZ EISENHERZ ENTHÄLT: <text:line-break/>1 Spielbrett mit 7 Ritterabenteuern.<text:line-break/>4 Spielfiguren in 4 verschiedenen Farben. 4 Münzen in passenden Farben. <text:line-break/>Im Kasten befinden sich der Dreher, die Verdienstpunktetafel und die Verdienstkarte von Prinz Eisenherz.</text:p>
                </table:table-cell>
              </table:table-row>
            </table:table>
          </table:table-cell>
        </table:table-row>
      </table:table>
      <text:p text:style-name="Text_20_body">HERGESTELLT VON<text:line-break/></text:p>
      <text:h text:style-name="Heading_20_4" text:outline-level="4"><text:bookmark-start text:name="__RefHeading___transogram_company_inc_10"/><text:bookmark-start text:name="transogram_company_inc"/>TRANSOGRAM COMPANY, INC.<text:bookmark-end text:name="__RefHeading___transogram_company_inc_10"/><text:bookmark-end text:name="transogram_company_inc"/></text:h>
      <text:h text:style-name="Heading_20_5" text:outline-level="5"><text:bookmark-start text:name="__RefHeading___fifth_avenue_-_new_york_10_n.y._-_no._3821-1_57_11"/><text:bookmark-start text:name="fifth_avenue_-_new_york_10_n.y._-_no._3821-1_57"/>200 FIFTH AVENUE - NEW YORK 10, N.Y. - NO. 3821-1 57<text:bookmark-end text:name="__RefHeading___fifth_avenue_-_new_york_10_n.y._-_no._3821-1_57_11"/><text:bookmark-end text:name="fifth_avenue_-_new_york_10_n.y._-_no._3821-1_57"/></text:h>
      <text:h text:style-name="Heading_20_3" text:outline-level="3"><text:bookmark-start text:name="__RefHeading___spielregeln_in_deutsch_-_grosse_variante_12"/><text:bookmark-start text:name="spielregeln_in_deutsch_-_grosse_variante"/>Spielregeln in Deutsch - große Variante<text:bookmark-end text:name="__RefHeading___spielregeln_in_deutsch_-_grosse_variante_12"/><text:bookmark-end text:name="spielregeln_in_deutsch_-_grosse_variante"/></text:h>
      <table:table table:style-name="Table">
        <table:table-column table:style-name="odt_auto_style_table_column_15_1"/>
        <table:table-column table:style-name="odt_auto_style_table_column_15_2"/>
        <table:table-row>
          <table:table-cell office:value-type="string" table:style-name="tablecell"/>
          <table:table-cell office:value-type="string" table:style-name="tablecell">
            <text:p text:style-name="tablealignleft">in Arbeit</text:p>
          </table:table-cell>
        </table:table-row>
      </table:table>
      <text:p text:style-name="Horizontal_20_Line"/>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0::15:07</meta:creation-date>
    <dc:creator>Generated</dc:creator>
    <dc:date>2026-08-16T10::15:07</dc:date>
    <dc:language>en-US</dc:language>
    <meta:editing-cycles>1</meta:editing-cycles>
    <meta:editing-duration>PT0S</meta:editing-duration>
    <dc:title>allgemein:spiel195x_detail</dc:title>
  </office:meta>
</office:document-meta>
</file>