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1c0a400e85d0d62cb473c3a99a7f357a.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n"/><text:bookmark-start text:name="__RefHeading___arn_1"/><text:bookmark-start text:name="arn"/>Arn<text:bookmark-end text:name="__RefHeading___arn_1"/><text:bookmark-end text:name="arn"/></text:h>
      <text:p text:style-name="Text_20_body"><draw:frame draw:style-name="mediaright" draw:name="Arn und Maeve Legend" text:anchor-type="paragraph" draw:z-index="0" svg:width="3.8364583333333cm" style:rel-width="100%"><draw:text-box><text:p text:style-name="legendcenter"><draw:frame draw:style-name="mediaright" draw:name="Arn und Maeve" text:anchor-type="paragraph" draw:z-index="0" svg:width="3.8364583333333cm" style:rel-width="100%" svg:height="3.96875cm" style:rel-height="scale"><draw:image xlink:href="Pictures/1c0a400e85d0d62cb473c3a99a7f357a.gif" xlink:type="simple" xlink:show="embed" xlink:actuate="onLoad"/></draw:frame>Arn und Maeve</text:p></draw:text-box></draw:frame><text:span text:style-name="Strong_20_Emphasis">Eisenherz’ und <text:a xlink:type="simple" xlink:href="https://www.prinzeisenherz.de/doku.php?id=aleta" text:style-name="Internet_20_link" text:visited-style-name="Visited_20_Internet_20_Link">Aleta</text:a>s erstgeborener Sohn</text:span></text:p>
      <text:p text:style-name="Text_20_body">Arn ist nach Eisenherz Thronfolger von <text:a xlink:type="simple" xlink:href="https://www.prinzeisenherz.de/doku.php?id=thule" text:style-name="Internet_20_link" text:visited-style-name="Visited_20_Internet_20_Link">Thule</text:a>. Seine Eltern haben ihn nach Eisenherz’ Jugendfreund, Prinz <text:a xlink:type="simple" xlink:href="https://www.prinzeisenherz.de/doku.php?id=arn_von_ord" text:style-name="Internet_20_link" text:visited-style-name="Visited_20_Internet_20_Link">Arn von Ord</text:a>, von dem Eisenherz das „<text:a xlink:type="simple" xlink:href="https://www.prinzeisenherz.de/doku.php?id=singende_schwert_das" text:style-name="Internet_20_link" text:visited-style-name="Visited_20_Internet_20_Link">Singende Schwert</text:a>“ bekommen hatte, benannt. In der <text:a xlink:type="simple" xlink:href="https://www.prinzeisenherz.de/doku.php?id=neue_welt" text:style-name="Internet_20_link" text:visited-style-name="Visited_20_Internet_20_Link">Neuen Welt</text:a> beim Stamme der <text:a xlink:type="simple" xlink:href="https://www.prinzeisenherz.de/doku.php?id=algonquin" text:style-name="Internet_20_link" text:visited-style-name="Visited_20_Internet_20_Link">Algonquin</text:a> geboren, will Arn schnell in die Fußstapfen seines Vaters treten und übt sich fleißig im Waffengebrauch. Ihm steckt die Abenteuerlust im Blut, genau wie seinem Vater. Sein väterlicher Freund in Jugendtagen ist <text:a xlink:type="simple" xlink:href="https://www.prinzeisenherz.de/doku.php?id=garm" text:style-name="Internet_20_link" text:visited-style-name="Visited_20_Internet_20_Link">Garm</text:a>, denn sein Vater ist ja häufig auf Abenteuerreisen. Später heiratet er <text:a xlink:type="simple" xlink:href="https://www.prinzeisenherz.de/doku.php?id=mordred" text:style-name="Internet_20_link" text:visited-style-name="Visited_20_Internet_20_Link">Mordred</text:a>s Tochter <text:a xlink:type="simple" xlink:href="https://www.prinzeisenherz.de/doku.php?id=maeve" text:style-name="Internet_20_link" text:visited-style-name="Visited_20_Internet_20_Link">Maeve</text:a> und bekommt mit ihr die kleine <text:a xlink:type="simple" xlink:href="https://www.prinzeisenherz.de/doku.php?id=ingrid" text:style-name="Internet_20_link" text:visited-style-name="Visited_20_Internet_20_Link">Ingrid</text:a>.</text:p>
      <text:p text:style-name="Text_20_body"><text:span text:style-name="Emphasis">Seiten:</text:span> 551/12, 568/13</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5::35:20</meta:creation-date>
    <dc:creator>Generated</dc:creator>
    <dc:date>2026-09-16T05::35:20</dc:date>
    <dc:language>en-US</dc:language>
    <meta:editing-cycles>1</meta:editing-cycles>
    <meta:editing-duration>PT0S</meta:editing-duration>
    <dc:title>arn</dc:title>
  </office:meta>
</office:document-meta>
</file>