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0_details"/><text:bookmark-start text:name="__RefHeading___ausgabe_badischer_verlag_1951_details_1"/><text:bookmark-start text:name="ausgabe_badischer_verlag_1951_details"/>Ausgabe Badischer Verlag 1951, Details<text:bookmark-end text:name="__RefHeading___ausgabe_badischer_verlag_1951_details_1"/><text:bookmark-end text:name="ausgabe_badischer_verlag_1951_details"/></text:h>
      <text:p text:style-name="Text_20_body"><text:span text:style-name="Strong_20_Emphasis">Verlag Welt am Sonnabend</text:span><text:line-break/>
<text:span text:style-name="Emphasis">- seit 1950 publiziert in verschiedenen <text:a xlink:type="simple" xlink:href="https://www.prinzeisenherz.de/doku.php?id=zeitschriften" text:style-name="Internet_20_link" text:visited-style-name="Visited_20_Internet_20_Link">Illustrierten</text:a> (wöchentliche Erscheinungsweise) -</text:span><text:line-break/>
<text:span text:style-name="Emphasis">- ab 1951 veröffentlicht in Sammelbänden -</text:span></text:p>
      <text:p text:style-name="Text_20_body">Diese Tabelle fasst die mir bekannten Details der Sammelbände zusammen. Großer Dank gebührt Klaus Nonnast, der im Oktober 2020 in mühsamer Kleinarbeit alle Sonntagsseiten identifiziert hat. In seinem Essay »<text:a xlink:type="simple" xlink:href="https://www.prinzeisenherz.de/doku.php?id=ausgabe_badischer_verlag:14_jahre_nach_u.s._start" text:style-name="Internet_20_link" text:visited-style-name="Visited_20_Internet_20_Link">14 Jahre nach dem U.S. Start: Prinz Eisenherz in Deutschland</text:a>« beleuchtet er die Bedeutung dieser Ausgabe für die Rezeption von Prinz Eisenherz in Deutschland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</text:p>
          </table:table-cell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 bzw. beschreibende Details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Verlag - Zeitschrift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draw:frame draw:style-name="medialeft" draw:name="Bad.Verlag.Bd.1:tiefblauer Reliefumschlag Legend" text:anchor-type="paragraph" draw:z-index="0" svg:width="2.6458333333333cm" style:rel-width="100%"><draw:text-box><text:p text:style-name="legendcenter"><draw:frame draw:style-name="medialeft" draw:name="Bad.Verlag.Bd.1:tiefblauer Reliefumschlag" text:anchor-type="paragraph" draw:z-index="0" svg:width="2.6458333333333cm" style:rel-width="100%" svg:height="2.7530968468468cm" style:rel-height="scale"><draw:image xlink:href="Pictures/9d429b4b8cca82cb0e4f837e76726358.jpg" xlink:type="simple" xlink:show="embed" xlink:actuate="onLoad"/></draw:frame>Bad.Verlag.Bd.1:tiefblauer Reliefumschlag</text:p></draw:text-box></draw:frame><draw:frame draw:style-name="mediaright" draw:name="Bad.Verlag.Bd.1:klassischer Umschlag Legend" text:anchor-type="paragraph" draw:z-index="0" svg:width="2.6458333333333cm" style:rel-width="100%"><draw:text-box><text:p text:style-name="legendcenter"><draw:frame draw:style-name="mediaright" draw:name="Bad.Verlag.Bd.1:klassischer Umschlag" text:anchor-type="paragraph" draw:z-index="1" svg:width="2.6458333333333cm" style:rel-width="100%" svg:height="3.5039414414414cm" style:rel-height="scale"><draw:image xlink:href="Pictures/993c22157f4e43a410a605b93ae984cc.jpg" xlink:type="simple" xlink:show="embed" xlink:actuate="onLoad"/></draw:frame>Bad.Verlag.Bd.1:klassischer Umschlag</text:p></draw:text-box></draw:frame>Der Ritter ohne Furcht und Tadel - Eine Bilderzählung aus sagenhaften Zeiten.<text:line-break/>Die mir vorliegende 1. Ausgabe schmückt ein tiefblauer Reliefumschlag mit Eisenherz-Silhouette. Es gibt aber auch den 'klassischen' Umschlag für die 1. Auflage ohne diesen Schmuckumschlag sowie für die 2. Auflage.</text:p>
          </table:table-cell>
          <table:table-cell office:value-type="string" table:style-name="tablecell">
            <text:p text:style-name="tablealignleft">120-169<text:line-break/>40 Seiten<text:note text:id="ftn0" text:note-class="footnote"><text:note-citation text:label="1)">1)</text:note-citation><text:note-body><text:p text:style-name="Text_20_body">120,121,124,126–128,130–135,139-150,152,153,155-159,161-16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draw:frame draw:style-name="medialeft" draw:name="Bad.Verlag.Bd.2 Legend" text:anchor-type="paragraph" draw:z-index="0" svg:width="2.6458333333333cm" style:rel-width="100%"><draw:text-box><text:p text:style-name="legendcenter"><draw:frame draw:style-name="medialeft" draw:name="Bad.Verlag.Bd.2" text:anchor-type="paragraph" draw:z-index="2" svg:width="2.6458333333333cm" style:rel-width="100%" svg:height="3.3895929339478cm" style:rel-height="scale"><draw:image xlink:href="Pictures/cfde0e9538bda629252fab8216f10403.jpg" xlink:type="simple" xlink:show="embed" xlink:actuate="onLoad"/></draw:frame>Bad.Verlag.Bd.2</text:p></draw:text-box></draw:frame>Eisenherz mit Schwert und Schild vor einer Burg, blauer Hintergrund. Dieser Umschlag wurde bis zur fünften Ausgabe beibehalten.</text:p>
          </table:table-cell>
          <table:table-cell office:value-type="string" table:style-name="tablecell">
            <text:p text:style-name="tablealignleft">170-221<text:line-break/>48 Seiten<text:note text:id="ftn1" text:note-class="footnote"><text:note-citation text:label="2)">2)</text:note-citation><text:note-body><text:p text:style-name="Text_20_body">170-180,182,184-192,194,195,198–214,217-22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<draw:frame draw:style-name="medialeft" draw:name="Bad.Verlag.Bd.3 Legend" text:anchor-type="paragraph" draw:z-index="0" svg:width="2.6458333333333cm" style:rel-width="100%"><draw:text-box><text:p text:style-name="legendcenter"><draw:frame draw:style-name="medialeft" draw:name="Bad.Verlag.Bd.3" text:anchor-type="paragraph" draw:z-index="3" svg:width="2.6458333333333cm" style:rel-width="100%" svg:height="3.5751016260163cm" style:rel-height="scale"><draw:image xlink:href="Pictures/34a297e146a4216dc9393e4cfe8c4500.jpg" xlink:type="simple" xlink:show="embed" xlink:actuate="onLoad"/></draw:frame>Bad.Verlag.Bd.3</text:p></draw:text-box></draw:frame></text:p>
          </table:table-cell>
          <table:table-cell office:value-type="string" table:style-name="tablecell">
            <text:p text:style-name="tablealignleft">221-263<text:line-break/>44 Seiten<text:note text:id="ftn2" text:note-class="footnote"><text:note-citation text:label="3)">3)</text:note-citation><text:note-body><text:p text:style-name="Text_20_body">221(Wdhl.)-230,232-263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draw:frame draw:style-name="medialeft" draw:name="Bad.Verlag.Bd.4 Legend" text:anchor-type="paragraph" draw:z-index="0" svg:width="2.6458333333333cm" style:rel-width="100%"><draw:text-box><text:p text:style-name="legendcenter"><draw:frame draw:style-name="medialeft" draw:name="Bad.Verlag.Bd.4" text:anchor-type="paragraph" draw:z-index="4" svg:width="2.6458333333333cm" style:rel-width="100%" svg:height="3.724716828479cm" style:rel-height="scale"><draw:image xlink:href="Pictures/d7313659d91593f7211bb8245aa714fb.jpg" xlink:type="simple" xlink:show="embed" xlink:actuate="onLoad"/></draw:frame>Bad.Verlag.Bd.4</text:p></draw:text-box></draw:frame></text:p>
          </table:table-cell>
          <table:table-cell office:value-type="string" table:style-name="tablecell">
            <text:p text:style-name="tablealignleft">406-743<text:line-break/>48 Seiten<text:note text:id="ftn3" text:note-class="footnote"><text:note-citation text:label="4)">4)</text:note-citation><text:note-body><text:p text:style-name="Text_20_body">406-414,433-437,443,444,448-450,615-620,708-721,730–743</text:p></text:note-body></text:note><text:note text:id="ftn4" text:note-class="footnote"><text:note-citation text:label="5)">5)</text:note-citation><text:note-body><text:p text:style-name="Text_20_body">Seiten 376 bis 459 sind 2/3 PE Sonntagsseiten mit der Zusatzserie »Abenteuer zweier Ritterknaben„. Diese 2/3 Seiten wurden von der Badischen Woche für ihre Veröffentlichung in der wöchentlichen Ausgabe ihrer Illustrierten  auf 1/1 Seiten ummontiert. Unsere Aufstellung nennt aber die Orginal-2/3-Seitenzahlen von Foster. In Band 4 wurden also die 2/3-Seiten 406 bis 450 veröffentlicht.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draw:frame draw:style-name="medialeft" draw:name="Bad.Verlag.Bd.5 Legend" text:anchor-type="paragraph" draw:z-index="0" svg:width="2.6458333333333cm" style:rel-width="100%"><draw:text-box><text:p text:style-name="legendcenter"><draw:frame draw:style-name="medialeft" draw:name="Bad.Verlag.Bd.5" text:anchor-type="paragraph" draw:z-index="5" svg:width="2.6458333333333cm" style:rel-width="100%" svg:height="3.7984735973597cm" style:rel-height="scale"><draw:image xlink:href="Pictures/c3fb92b2ff16c4b474bd1f8e05196a60.jpg" xlink:type="simple" xlink:show="embed" xlink:actuate="onLoad"/></draw:frame>Bad.Verlag.Bd.5</text:p></draw:text-box></draw:frame></text:p>
          </table:table-cell>
          <table:table-cell office:value-type="string" table:style-name="tablecell">
            <text:p text:style-name="tablealignleft">744-801<text:line-break/>48 Seiten<text:note text:id="ftn5" text:note-class="footnote"><text:note-citation text:label="6)">6)</text:note-citation><text:note-body><text:p text:style-name="Text_20_body">744-748,751-755,757,759-763,765,767,769-790,795,797-80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draw:frame draw:style-name="medialeft" draw:name="Bad.Verlag.Bd.6 Legend" text:anchor-type="paragraph" draw:z-index="0" svg:width="2.6458333333333cm" style:rel-width="100%"><draw:text-box><text:p text:style-name="legendcenter"><draw:frame draw:style-name="medialeft" draw:name="Bad.Verlag.Bd.6" text:anchor-type="paragraph" draw:z-index="6" svg:width="2.6458333333333cm" style:rel-width="100%" svg:height="3.6889022435897cm" style:rel-height="scale"><draw:image xlink:href="Pictures/d7afb58bfb917a0d6e626112f8059e6d.jpg" xlink:type="simple" xlink:show="embed" xlink:actuate="onLoad"/></draw:frame>Bad.Verlag.Bd.6</text:p></draw:text-box></draw:frame></text:p>
          </table:table-cell>
          <table:table-cell office:value-type="string" table:style-name="tablecell">
            <text:p text:style-name="tablealignleft">802-849<text:line-break/>40 Seiten<text:note text:id="ftn6" text:note-class="footnote"><text:note-citation text:label="7)">7)</text:note-citation><text:note-body><text:p text:style-name="Text_20_body">802–810,818-835​,837-839,841-845,847-84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<draw:frame draw:style-name="medialeft" draw:name="Bad.Verlag.Bd.7 Legend" text:anchor-type="paragraph" draw:z-index="0" svg:width="2.6458333333333cm" style:rel-width="100%"><draw:text-box><text:p text:style-name="legendcenter"><draw:frame draw:style-name="medialeft" draw:name="Bad.Verlag.Bd.7" text:anchor-type="paragraph" draw:z-index="7" svg:width="2.6458333333333cm" style:rel-width="100%" svg:height="3.6828936348409cm" style:rel-height="scale"><draw:image xlink:href="Pictures/b5bd50330b3b3bc05ca79f5e7ed8fbc4.jpg" xlink:type="simple" xlink:show="embed" xlink:actuate="onLoad"/></draw:frame>Bad.Verlag.Bd.7</text:p></draw:text-box></draw:frame></text:p>
          </table:table-cell>
          <table:table-cell office:value-type="string" table:style-name="tablecell">
            <text:p text:style-name="tablealignleft">850-879<text:line-break/>28 Seiten<text:note text:id="ftn7" text:note-class="footnote"><text:note-citation text:label="8)">8)</text:note-citation><text:note-body><text:p text:style-name="Text_20_body">850-865,867-875,877-87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7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<draw:frame draw:style-name="medialeft" draw:name="Bad.Verlag.Bd.8:Der Spion des Königs Legend" text:anchor-type="paragraph" draw:z-index="0" svg:width="2.6458333333333cm" style:rel-width="100%"><draw:text-box><text:p text:style-name="legendcenter"><draw:frame draw:style-name="medialeft" draw:name="Bad.Verlag.Bd.8:Der Spion des Königs" text:anchor-type="paragraph" draw:z-index="8" svg:width="2.6458333333333cm" style:rel-width="100%" svg:height="3.7816056910569cm" style:rel-height="scale"><draw:image xlink:href="Pictures/70bb73ef41f1a9237df5344400bc7e61.jpg" xlink:type="simple" xlink:show="embed" xlink:actuate="onLoad"/></draw:frame>Bad.Verlag.Bd.8:Der Spion des Königs</text:p></draw:text-box></draw:frame>gelb-blau-schwarz-graue Farbgebung</text:p>
          </table:table-cell>
          <table:table-cell office:value-type="string" table:style-name="tablecell">
            <text:p text:style-name="tablealignleft">1030-1061<text:line-break/>32 Seiten<text:note text:id="ftn8" text:note-class="footnote"><text:note-citation text:label="9)">9)</text:note-citation><text:note-body><text:p text:style-name="Text_20_body">Seiten 1045 und 1046 wurden ummontiert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<draw:frame draw:style-name="medialeft" draw:name="Bad.Verlag.Bd.9:Im Kampf mit Verrätern Legend" text:anchor-type="paragraph" draw:z-index="0" svg:width="2.6458333333333cm" style:rel-width="100%"><draw:text-box><text:p text:style-name="legendcenter"><draw:frame draw:style-name="medialeft" draw:name="Bad.Verlag.Bd.9:Im Kampf mit Verrätern" text:anchor-type="paragraph" draw:z-index="9" svg:width="2.6458333333333cm" style:rel-width="100%" svg:height="3.7120646766169cm" style:rel-height="scale"><draw:image xlink:href="Pictures/59d31c4d939fb1d39be65b1d26eebeb3.jpg" xlink:type="simple" xlink:show="embed" xlink:actuate="onLoad"/></draw:frame>Bad.Verlag.Bd.9:Im Kampf mit Verrätern</text:p></draw:text-box></draw:frame>wieder s/w auf gelb</text:p>
          </table:table-cell>
          <table:table-cell office:value-type="string" table:style-name="tablecell">
            <text:p text:style-name="tablealignleft">1062-1104<text:line-break/>32 Seiten<text:note text:id="ftn9" text:note-class="footnote"><text:note-citation text:label="10)">10)</text:note-citation><text:note-body><text:p text:style-name="Text_20_body">1062-1082,1091-1095,1100-1104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9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draw:frame draw:style-name="medialeft" draw:name="Bad.Verlag.Bd.10:Als treuer Freund Legend" text:anchor-type="paragraph" draw:z-index="0" svg:width="2.6458333333333cm" style:rel-width="100%"><draw:text-box><text:p text:style-name="legendcenter"><draw:frame draw:style-name="medialeft" draw:name="Bad.Verlag.Bd.10:Als treuer Freund" text:anchor-type="paragraph" draw:z-index="10" svg:width="2.6458333333333cm" style:rel-width="100%" svg:height="3.7148569023569cm" style:rel-height="scale"><draw:image xlink:href="Pictures/51b468b3aabf4b467dfa5dd40d14194b.jpg" xlink:type="simple" xlink:show="embed" xlink:actuate="onLoad"/></draw:frame>Bad.Verlag.Bd.10:Als treuer Freund</text:p></draw:text-box></draw:frame></text:p>
          </table:table-cell>
          <table:table-cell office:value-type="string" table:style-name="tablecell">
            <text:p text:style-name="tablealignleft">1117-1152<text:line-break/>32 Seiten<text:note text:id="ftn10" text:note-class="footnote"><text:note-citation text:label="11)">11)</text:note-citation><text:note-body><text:p text:style-name="Text_20_body">1117-1132,1138-1152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0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draw:frame draw:style-name="medialeft" draw:name="Bad.Verlag.Bd.11:Als Retter der Verfemten Legend" text:anchor-type="paragraph" draw:z-index="0" svg:width="2.6458333333333cm" style:rel-width="100%"><draw:text-box><text:p text:style-name="legendcenter"><draw:frame draw:style-name="medialeft" draw:name="Bad.Verlag.Bd.11:Als Retter der Verfemten" text:anchor-type="paragraph" draw:z-index="11" svg:width="2.6458333333333cm" style:rel-width="100%" svg:height="3.5796568627451cm" style:rel-height="scale"><draw:image xlink:href="Pictures/92a43789421292d757eeecadc8e9f2ed.jpg" xlink:type="simple" xlink:show="embed" xlink:actuate="onLoad"/></draw:frame>Bad.Verlag.Bd.11:Als Retter der Verfemten</text:p></draw:text-box></draw:frame></text:p>
          </table:table-cell>
          <table:table-cell office:value-type="string" table:style-name="tablecell">
            <text:p text:style-name="tablealignleft">1154-1186<text:line-break/>32 Seiten<text:note text:id="ftn11" text:note-class="footnote"><text:note-citation text:label="12)">12)</text:note-citation><text:note-body><text:p text:style-name="Text_20_body">1154-1171,1173,1174,1176-118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1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draw:frame draw:style-name="medialeft" draw:name="Bad.Verlag.Bd.12:Sein gefährlichstes Abenteuer Legend" text:anchor-type="paragraph" draw:z-index="0" svg:width="2.6458333333333cm" style:rel-width="100%"><draw:text-box><text:p text:style-name="legendcenter"><draw:frame draw:style-name="medialeft" draw:name="Bad.Verlag.Bd.12:Sein gefährlichstes Abenteuer" text:anchor-type="paragraph" draw:z-index="12" svg:width="2.6458333333333cm" style:rel-width="100%" svg:height="3.5516141141141cm" style:rel-height="scale"><draw:image xlink:href="Pictures/07709183f0d6eeab5f81c25c419b89e4.jpg" xlink:type="simple" xlink:show="embed" xlink:actuate="onLoad"/></draw:frame>Bad.Verlag.Bd.12:Sein gefährlichstes Abenteuer</text:p></draw:text-box></draw:frame></text:p>
          </table:table-cell>
          <table:table-cell office:value-type="string" table:style-name="tablecell">
            <text:p text:style-name="tablealignleft">1190-1246<text:line-break/>32 Seiten<text:note text:id="ftn12" text:note-class="footnote"><text:note-citation text:label="13)">13)</text:note-citation><text:note-body><text:p text:style-name="Text_20_body">1190-1196,1198-1207,1231-1235,1238-124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2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<draw:frame draw:style-name="medialeft" draw:name="Bad.Verlag.Bd.13:Die Stra&amp;szlig;e der Karawanen Legend" text:anchor-type="paragraph" draw:z-index="0" svg:width="2.6458333333333cm" style:rel-width="100%"><draw:text-box><text:p text:style-name="legendcenter"><draw:frame draw:style-name="medialeft" draw:name="Bad.Verlag.Bd.13:Die Stra&amp;szlig;e der Karawanen" text:anchor-type="paragraph" draw:z-index="13" svg:width="2.6458333333333cm" style:rel-width="100%" svg:height="3.4248096446701cm" style:rel-height="scale"><draw:image xlink:href="Pictures/6c46d6607e73876b3e7e4e22f7fee3b8.jpg" xlink:type="simple" xlink:show="embed" xlink:actuate="onLoad"/></draw:frame>Bad.Verlag.Bd.13:Die Stra&amp;szlig;e der Karawanen</text:p></draw:text-box></draw:frame></text:p>
          </table:table-cell>
          <table:table-cell office:value-type="string" table:style-name="tablecell">
            <text:p text:style-name="tablealignleft">1250-1285<text:line-break/>32 Seiten<text:note text:id="ftn13" text:note-class="footnote"><text:note-citation text:label="14)">14)</text:note-citation><text:note-body><text:p text:style-name="Text_20_body">1250-1259,1265–1285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3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<draw:frame draw:style-name="medialeft" draw:name="Bad.Verlag.Bd.14:Das Geheimnis der Ruine Legend" text:anchor-type="paragraph" draw:z-index="0" svg:width="2.6458333333333cm" style:rel-width="100%"><draw:text-box><text:p text:style-name="legendcenter"><draw:frame draw:style-name="medialeft" draw:name="Bad.Verlag.Bd.14:Das Geheimnis der Ruine" text:anchor-type="paragraph" draw:z-index="14" svg:width="2.6458333333333cm" style:rel-width="100%" svg:height="3.4180943316413cm" style:rel-height="scale"><draw:image xlink:href="Pictures/4f952dc756ffda5b53099ba2ec199643.jpg" xlink:type="simple" xlink:show="embed" xlink:actuate="onLoad"/></draw:frame>Bad.Verlag.Bd.14:Das Geheimnis der Ruine</text:p></draw:text-box></draw:frame></text:p>
          </table:table-cell>
          <table:table-cell office:value-type="string" table:style-name="tablecell">
            <text:p text:style-name="tablealignleft">1304-1341<text:line-break/>32 Seiten<text:note text:id="ftn14" text:note-class="footnote"><text:note-citation text:label="15)">15)</text:note-citation><text:note-body><text:p text:style-name="Text_20_body">1304-1311,1314-1323,1328,1329,1332-1341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4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<draw:frame draw:style-name="medialeft" draw:name="Bad.Verlag.Bd.15:Arns gro&amp;szlig;es Abenteuer Legend" text:anchor-type="paragraph" draw:z-index="0" svg:width="2.6458333333333cm" style:rel-width="100%"><draw:text-box><text:p text:style-name="legendcenter"><draw:frame draw:style-name="medialeft" draw:name="Bad.Verlag.Bd.15:Arns gro&amp;szlig;es Abenteuer" text:anchor-type="paragraph" draw:z-index="15" svg:width="2.6458333333333cm" style:rel-width="100%" svg:height="3.4510869565217cm" style:rel-height="scale"><draw:image xlink:href="Pictures/648a45fac450a9fa454717c58450c6b5.jpg" xlink:type="simple" xlink:show="embed" xlink:actuate="onLoad"/></draw:frame>Bad.Verlag.Bd.15:Arns gro&amp;szlig;es Abenteuer</text:p></draw:text-box></draw:frame></text:p>
          </table:table-cell>
          <table:table-cell office:value-type="string" table:style-name="tablecell">
            <text:p text:style-name="tablealignleft">1346-1383<text:line-break/>32 Seiten<text:note text:id="ftn15" text:note-class="footnote"><text:note-citation text:label="16)">16)</text:note-citation><text:note-body><text:p text:style-name="Text_20_body">1346-1374,1381-1383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5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<draw:frame draw:style-name="medialeft" draw:name="Bad.Verlag.Bd.16:Die große Sachsenschlacht Legend" text:anchor-type="paragraph" draw:z-index="0" svg:width="2.6458333333333cm" style:rel-width="100%"><draw:text-box><text:p text:style-name="legendcenter"><draw:frame draw:style-name="medialeft" draw:name="Bad.Verlag.Bd.16:Die große Sachsenschlacht" text:anchor-type="paragraph" draw:z-index="16" svg:width="2.6458333333333cm" style:rel-width="100%" svg:height="3.4510869565217cm" style:rel-height="scale"><draw:image xlink:href="Pictures/d6e428113fb603067b1d6775a198cbe4.jpg" xlink:type="simple" xlink:show="embed" xlink:actuate="onLoad"/></draw:frame>Bad.Verlag.Bd.16:Die große Sachsenschlacht</text:p></draw:text-box></draw:frame></text:p>
          </table:table-cell>
          <table:table-cell office:value-type="string" table:style-name="tablecell">
            <text:p text:style-name="tablealignleft">1393-1435<text:line-break/>32 Seiten<text:note text:id="ftn16" text:note-class="footnote"><text:note-citation text:label="17)">17)</text:note-citation><text:note-body><text:p text:style-name="Text_20_body">1393-1403,1408,1411,1416-1435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6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<draw:frame draw:style-name="medialeft" draw:name="Bad.Verlag.Bd.17:Prinz Arn entdeckt die Neue Welt Legend" text:anchor-type="paragraph" draw:z-index="0" svg:width="2.6458333333333cm" style:rel-width="100%"><draw:text-box><text:p text:style-name="legendcenter"><draw:frame draw:style-name="medialeft" draw:name="Bad.Verlag.Bd.17:Prinz Arn entdeckt die Neue Welt" text:anchor-type="paragraph" draw:z-index="17" svg:width="2.6458333333333cm" style:rel-width="100%" svg:height="3.719143081761cm" style:rel-height="scale"><draw:image xlink:href="Pictures/20f6ea6c3f7ac5cfd47ed226df6e1a3b.jpg" xlink:type="simple" xlink:show="embed" xlink:actuate="onLoad"/></draw:frame>Bad.Verlag.Bd.17:Prinz Arn entdeckt die Neue Welt</text:p></draw:text-box></draw:frame></text:p>
          </table:table-cell>
          <table:table-cell office:value-type="string" table:style-name="tablecell">
            <text:p text:style-name="tablealignleft">1459-1520<text:line-break/>32 Seiten<text:note text:id="ftn17" text:note-class="footnote"><text:note-citation text:label="18)">18)</text:note-citation><text:note-body><text:p text:style-name="Text_20_body">1459,1466,1470-1472,1475-1479,1483,1486-1488,1490,1494,1495​,1499-1501,1503,1505,1506,1511-1513,1517,1519,1520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<draw:frame draw:style-name="medialeft" draw:name="Bad.Verlag.Bd.18:Modred, der Verr&amp;auml;ter Legend" text:anchor-type="paragraph" draw:z-index="0" svg:width="2.6458333333333cm" style:rel-width="100%"><draw:text-box><text:p text:style-name="legendcenter"><draw:frame draw:style-name="medialeft" draw:name="Bad.Verlag.Bd.18:Modred, der Verr&amp;auml;ter" text:anchor-type="paragraph" draw:z-index="18" svg:width="2.6458333333333cm" style:rel-width="100%" svg:height="3.7016225961538cm" style:rel-height="scale"><draw:image xlink:href="Pictures/7ac5b47c81447ae204ed1098dd8c836c.jpg" xlink:type="simple" xlink:show="embed" xlink:actuate="onLoad"/></draw:frame>Bad.Verlag.Bd.18:Modred, der Verr&amp;auml;ter</text:p></draw:text-box></draw:frame></text:p>
          </table:table-cell>
          <table:table-cell office:value-type="string" table:style-name="tablecell">
            <text:p text:style-name="tablealignleft">1532-1567<text:line-break/>32 Seiten<text:note text:id="ftn18" text:note-class="footnote"><text:note-citation text:label="19)">19)</text:note-citation><text:note-body><text:p text:style-name="Text_20_body">1532-1547,1549-1551,1555–1567</text:p></text:note-body></text:note></text:p>
          </table:table-cell>
          <table:table-cell office:value-type="string" table:style-name="tablecell">
            <text:p text:style-name="tablealignleft">V.WaS - Neue Welt</text:p>
          </table:table-cell>
        </table:table-row>
        <table:table-row>
          <table:table-cell office:value-type="string" table:style-name="tablecell">
            <text:p text:style-name="tablealignleft">1968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<draw:frame draw:style-name="medialeft" draw:name="Bad.Verlag.Bd.19:Der Befreier der Sklaven Legend" text:anchor-type="paragraph" draw:z-index="0" svg:width="2.6458333333333cm" style:rel-width="100%"><draw:text-box><text:p text:style-name="legendcenter"><draw:frame draw:style-name="medialeft" draw:name="Bad.Verlag.Bd.19:Der Befreier der Sklaven" text:anchor-type="paragraph" draw:z-index="19" svg:width="2.6458333333333cm" style:rel-width="100%" svg:height="3.5396959459459cm" style:rel-height="scale"><draw:image xlink:href="Pictures/ab681179e997467103e3b3679a3546fb.jpg" xlink:type="simple" xlink:show="embed" xlink:actuate="onLoad"/></draw:frame>Bad.Verlag.Bd.19:Der Befreier der Sklaven</text:p></draw:text-box></draw:frame></text:p>
          </table:table-cell>
          <table:table-cell office:value-type="string" table:style-name="tablecell">
            <text:p text:style-name="tablealignleft">1606-1636<text:line-break/>32 Seiten</text:p>
          </table:table-cell>
          <table:table-cell office:value-type="string" table:style-name="tablecell">
            <text:p text:style-name="tablealignleft">V.WaS - Neue Welt</text:p>
          </table:table-cell>
        </table:table-row>
      </table:table>
      <text:p text:style-name="Text_20_body"><text:span text:style-name="Emphasis">siehe auch:</text:span> <text:a xlink:type="simple" xlink:href="https://www.prinzeisenherz.de/doku.php?id=ausgabe_badischer_verlag_1950" text:style-name="Internet_20_link" text:visited-style-name="Visited_20_Internet_20_Link">Ausgabe Badischer Verlag 1950/1951 (und Nachfolger)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32:09</meta:creation-date>
    <dc:creator>Generated</dc:creator>
    <dc:date>2026-09-11T04::32:09</dc:date>
    <dc:language>en-US</dc:language>
    <meta:editing-cycles>1</meta:editing-cycles>
    <meta:editing-duration>PT0S</meta:editing-duration>
    <dc:title>ausgabe_badischer_verlag_1950_details</dc:title>
  </office:meta>
</office:document-meta>
</file>