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6bef8351b76e48e822a2f6147c9e04.jpg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fischer_1975"/><text:bookmark-start text:name="__RefHeading___ausgabe_fischer_1975_1"/><text:bookmark-start text:name="ausgabe_fischer_1975"/>Ausgabe Fischer 1975<text:bookmark-end text:name="__RefHeading___ausgabe_fischer_1975_1"/><text:bookmark-end text:name="ausgabe_fischer_1975"/></text:h>
      <text:p text:style-name="Text_20_body"><draw:frame draw:style-name="mediaright" draw:name="Fischer Cover Legend" text:anchor-type="paragraph" draw:z-index="0" svg:width="6.3764583333333cm" style:rel-width="100%"><draw:text-box><text:p text:style-name="legendcenter"><draw:frame draw:style-name="mediaright" draw:name="Fischer Cover" text:anchor-type="paragraph" draw:z-index="0" svg:width="6.3764583333333cm" style:rel-width="100%" svg:height="9.6572916666667cm" style:rel-height="scale"><draw:image xlink:href="Pictures/df6bef8351b76e48e822a2f6147c9e04.jpg" xlink:type="simple" xlink:show="embed" xlink:actuate="onLoad"/></draw:frame>Fischer Cover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Fischer Taschenbuch, 1975/1976</text:span></text:p>
      <text:p text:style-name="Text_20_body">Vier Bände im typischen Fischer Taschenbuchformat enthalten die Seiten von 1937 bis 1941 (#1 bis #209) mit der Reproduktion der Originalseiten in s/w. Das Originallayout ist beibehalten, doch auf die Zusammenfassung der vorherigen Folge im jeweils ersten Bild einer Folge ist verzichtet worden. Band 1 ist im Handlettering gefasst, Band 2 in einer klaren Druckschrift (Arial), während Band 3 und 4 in einer Western-Stil-Schrift gehalten sind.</text:p>
      <text:p text:style-name="Text_20_body">Eine schöne handliche s/w Ausgabe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14:29</meta:creation-date>
    <dc:creator>Generated</dc:creator>
    <dc:date>2026-08-25T09::14:29</dc:date>
    <dc:language>en-US</dc:language>
    <meta:editing-cycles>1</meta:editing-cycles>
    <meta:editing-duration>PT0S</meta:editing-duration>
    <dc:title>ausgabe_fischer_1975</dc:title>
  </office:meta>
</office:document-meta>
</file>