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3c78042521ff954a962593c609bddc.jpg"/>
  <manifest:file-entry manifest:media-type="image/gif" manifest:full-path="Pictures/367eda6328922efabd15e6acb659e02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goldmann_1986"/><text:bookmark-start text:name="__RefHeading___ausgabe_goldmann_1986_1"/><text:bookmark-start text:name="ausgabe_goldmann_1986"/>Ausgabe Goldmann 1986<text:bookmark-end text:name="__RefHeading___ausgabe_goldmann_1986_1"/><text:bookmark-end text:name="ausgabe_goldmann_1986"/></text:h>
      <text:p text:style-name="Text_20_body"><draw:frame draw:style-name="mediaright" draw:name="Cover Goldmann Legend" text:anchor-type="paragraph" draw:z-index="0" svg:width="5.23875cm" style:rel-width="100%"><draw:text-box><text:p text:style-name="legendcenter"><draw:frame draw:style-name="mediaright" draw:name="Cover Goldmann" text:anchor-type="paragraph" draw:z-index="0" svg:width="5.23875cm" style:rel-width="100%" svg:height="7.9110416666667cm" style:rel-height="scale"><draw:image xlink:href="Pictures/f13c78042521ff954a962593c609bddc.jpg" xlink:type="simple" xlink:show="embed" xlink:actuate="onLoad"/></draw:frame>Cover Goldmann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Goldmann, 1986 bis 1988</text:span></text:p>
      <text:p text:style-name="Text_20_body">Achtbändige Taschenbuch-Ausgabe der <text:a xlink:type="simple" xlink:href="https://www.prinzeisenherz.de/doku.php?id=foster_hal" text:style-name="Internet_20_link" text:visited-style-name="Visited_20_Internet_20_Link">Foster</text:a>/<text:a xlink:type="simple" xlink:href="https://www.prinzeisenherz.de/doku.php?id=trell_max" text:style-name="Internet_20_link" text:visited-style-name="Visited_20_Internet_20_Link">Trell</text:a>-Fassung.<text:line-break/>
Es handelt sich hierbei um eine Nacherzählung in Romanform, in die s/w-Bilder der Serie eingebunden sind (siehe Ausgabe des <text:a xlink:type="simple" xlink:href="https://www.prinzeisenherz.de/doku.php?id=ausgabe_badischer_verlag_1953" text:style-name="Internet_20_link" text:visited-style-name="Visited_20_Internet_20_Link">Badischen Verlags</text:a>)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39:41</meta:creation-date>
    <dc:creator>Generated</dc:creator>
    <dc:date>2026-08-14T21::39:41</dc:date>
    <dc:language>en-US</dc:language>
    <meta:editing-cycles>1</meta:editing-cycles>
    <meta:editing-duration>PT0S</meta:editing-duration>
    <dc:title>ausgabe_goldmann_1986</dc:title>
  </office:meta>
</office:document-meta>
</file>