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ef2dbd4c8a7d1ae23d176c706fba511.jpg"/>
  <manifest:file-entry manifest:media-type="image/gif" manifest:full-path="Pictures/a141220a1c2a4912160ff72f49ede2cb.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melzer_2003"/><text:bookmark-start text:name="__RefHeading___ausgabe_melzer_2003_1"/><text:bookmark-start text:name="ausgabe_melzer_2003"/>Ausgabe Melzer 2003<text:bookmark-end text:name="__RefHeading___ausgabe_melzer_2003_1"/><text:bookmark-end text:name="ausgabe_melzer_2003"/></text:h>
      <text:p text:style-name="Text_20_body"><draw:frame draw:style-name="mediaright" draw:name="Melzer Cover 2003 Legend" text:anchor-type="paragraph" draw:z-index="0" svg:width="2.6458333333333cm" style:rel-width="100%"><draw:text-box><text:p text:style-name="legendcenter"><draw:frame draw:style-name="mediaright" draw:name="Melzer Cover 2003" text:anchor-type="paragraph" draw:z-index="0" svg:width="2.6458333333333cm" style:rel-width="100%" svg:height="3.65125cm" style:rel-height="scale"><draw:image xlink:href="Pictures/bef2dbd4c8a7d1ae23d176c706fba511.jpg" xlink:type="simple" xlink:show="embed" xlink:actuate="onLoad"/></draw:frame>Melzer Cover 2003</text:p></draw:text-box></draw:frame><draw:frame draw:style-name="medialeft" draw:name="Comicfassung Legend" text:anchor-type="paragraph" draw:z-index="0" svg:width="0.52916666666667cm"><draw:text-box><text:p text:style-name="legendcenter"><draw:frame draw:style-name="medialeft" draw:name="Comicfassung" text:anchor-type="paragraph" draw:z-index="1" svg:width="0.52916666666667cm" svg:height="0.58208333333333cm"><draw:image xlink:href="Pictures/a141220a1c2a4912160ff72f49ede2cb.gif" xlink:type="simple" xlink:show="embed" xlink:actuate="onLoad"/></draw:frame>Comicfassung</text:p></draw:text-box></draw:frame><text:span text:style-name="Strong_20_Emphasis">Die neue Werkausgabe bei Melzer, 2003 bis 2006</text:span></text:p>
      <text:p text:style-name="Text_20_body">Abraham Melzer versuchte sich wieder an einer Gesamtausgabe in schwarz-weiß. Zwischen Oktober 2003 und Januar 2006 erschien die neue Werkausgabe in 15 Bänden im klassischen schwarz-weiß Druck mit Maschinenlettering (Dom Casual), und das Ganze bibliophil in Hardcoverbänden mit schwerem Papier. Inhaltlich entsprechen die 15 Bände etwa den ersten 30 Bänden der <text:a xlink:type="simple" xlink:href="https://www.prinzeisenherz.de/doku.php?id=ausgabe_carlsen_1987" text:style-name="Internet_20_link" text:visited-style-name="Visited_20_Internet_20_Link">Carlsen Ausgabe</text:a>.</text:p>
      <text:p text:style-name="Text_20_body">Allerdings ist der s/w Druck teilweise sehr kontrastarm, so dass viele Details im Vergleich zu den Splitterbänden verloren gehen. Ebenso bricht Melzer teilweise manche Folgen auf zwei Seiten um, was Puristen ebenso stören dürfte wie das Fehlen der Original-Signaturen von Seitennummer und Datum - diese finden sich unter dem Strip als gedruckte Angabe. Jeder Band erschien in einer anderen Farbe.</text:p>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3::21:45</meta:creation-date>
    <dc:creator>Generated</dc:creator>
    <dc:date>2026-08-25T13::21:45</dc:date>
    <dc:language>en-US</dc:language>
    <meta:editing-cycles>1</meta:editing-cycles>
    <meta:editing-duration>PT0S</meta:editing-duration>
    <dc:title>ausgabe_melzer_2003</dc:title>
  </office:meta>
</office:document-meta>
</file>