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c5453ba46073c256d8a3d7a969d8a84.jpg"/>
  <manifest:file-entry manifest:media-type="image/gif" manifest:full-path="Pictures/367eda6328922efabd15e6acb659e02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2004"/><text:bookmark-start text:name="__RefHeading___ausgabe_melzer_2004_1"/><text:bookmark-start text:name="ausgabe_melzer_2004"/>Ausgabe Melzer 2004<text:bookmark-end text:name="__RefHeading___ausgabe_melzer_2004_1"/><text:bookmark-end text:name="ausgabe_melzer_2004"/></text:h>
      <text:p text:style-name="Text_20_body"><draw:frame draw:style-name="mediaright" draw:name="Melzer Cover 2004 Trell Legend" text:anchor-type="paragraph" draw:z-index="0" svg:width="14.790208333333cm"><draw:text-box><text:p text:style-name="legendcenter"><draw:frame draw:style-name="mediaright" draw:name="Melzer Cover 2004 Trell" text:anchor-type="paragraph" draw:z-index="0" svg:width="14.790208333333cm" svg:height="9.04875cm"><draw:image xlink:href="Pictures/8c5453ba46073c256d8a3d7a969d8a84.jpg" xlink:type="simple" xlink:show="embed" xlink:actuate="onLoad"/></draw:frame>Melzer Cover 2004 Trell</text:p></draw:text-box></draw:frame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1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Wiederauflage der 10-bändigen Text/Bild-Ausgabe bei Melzer, 2004</text:span></text:p>
      <text:p text:style-name="Text_20_body">Abi Melzer legte 2004 die zehnbändige Textfassung des <text:a xlink:type="simple" xlink:href="https://www.prinzeisenherz.de/doku.php?id=ausgabe_badischer_verlag_1953" text:style-name="Internet_20_link" text:visited-style-name="Visited_20_Internet_20_Link">Badischen Verlags</text:a> wieder neu auf. Er selbst hatte 1973/1974 einen ersten Versuch gewagt, hatte diesen aber abgebrochen (siehe <text:a xlink:type="simple" xlink:href="https://www.prinzeisenherz.de/doku.php?id=ausgabe_melzer_1973" text:style-name="Internet_20_link" text:visited-style-name="Visited_20_Internet_20_Link">Ausgabe Melzer 1973</text:a> und <text:a xlink:type="simple" xlink:href="https://www.prinzeisenherz.de/doku.php?id=ausgabe_melzer_1974" text:style-name="Internet_20_link" text:visited-style-name="Visited_20_Internet_20_Link">Ausgabe Melzer 1974</text:a>). In 2004 erschien diese Ausgabe komplett und in einem Rutsch zu einem günstigen Preis, zumal die <text:a xlink:type="simple" xlink:href="https://www.prinzeisenherz.de/doku.php?id=ausgabe_edition_aktuell_1978" text:style-name="Internet_20_link" text:visited-style-name="Visited_20_Internet_20_Link">Ausgabe Edition Aktuell</text:a>, die Melzer hier kopiert, nur noch gebraucht zu bekommen ist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1::23:30</meta:creation-date>
    <dc:creator>Generated</dc:creator>
    <dc:date>2026-08-25T21::23:30</dc:date>
    <dc:language>en-US</dc:language>
    <meta:editing-cycles>1</meta:editing-cycles>
    <meta:editing-duration>PT0S</meta:editing-duration>
    <dc:title>ausgabe_melzer_2004</dc:title>
  </office:meta>
</office:document-meta>
</file>