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1a9efdbce02178907970c148ad160f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oadicea"/><text:bookmark-start text:name="__RefHeading___boadicea_1"/><text:bookmark-start text:name="boadicea"/>Boadicea<text:bookmark-end text:name="__RefHeading___boadicea_1"/><text:bookmark-end text:name="boadicea"/></text:h>
      <text:p text:style-name="Text_20_body"><draw:frame draw:style-name="mediaright" draw:name="Boadicea-Statue, Königin der Iceni, von Thomas Thornycroft, Westminster Bridge, London. Photo: Graham Turner Legend" text:anchor-type="paragraph" draw:z-index="0" svg:width="3.3866666666667cm" style:rel-width="100%"><draw:text-box><text:p text:style-name="legendcenter"><draw:frame draw:style-name="mediaright" draw:name="Boadicea-Statue, Königin der Iceni, von Thomas Thornycroft, Westminster Bridge, London. Photo: Graham Turner" text:anchor-type="paragraph" draw:z-index="0" svg:width="3.3866666666667cm" style:rel-width="100%" svg:height="3.3866666666667cm" style:rel-height="scale"><draw:image xlink:href="Pictures/21a9efdbce02178907970c148ad160fb.jpg" xlink:type="simple" xlink:show="embed" xlink:actuate="onLoad"/></draw:frame>Boadicea-Statue, Königin der Iceni, von Thomas Thornycroft, Westminster Bridge, London. Photo: Graham Turner</text:p></draw:text-box></draw:frame><text:span text:style-name="Strong_20_Emphasis"><text:span text:style-name="Emphasis">richtiger: Boudicca</text:span> - Königin der Iceni, gestorben um 61 n. Chr.</text:span></text:p>
      <text:p text:style-name="Text_20_body">Die Iceni waren ein keltischer Stamm, der das Gebiet des heutigen Norfolk und Suffolk in Britannien bewohnte. Ihr Mann, König Prasutagus, hatte sein Königreich zu gleichen Teilen an seine zwei Töchter und Kaiser Nero vererbt, um die <text:a xlink:type="simple" xlink:href="https://www.prinzeisenherz.de/doku.php?id=roemer" text:style-name="Internet_20_link" text:visited-style-name="Visited_20_Internet_20_Link">Römer</text:a> zu besänftigen und von Angriffen auf seine Töchter abzuhalten. Trotzdem griffen die Römer nach Prasutagus' Tod um 60 n. Chr. auf ihr Gebiet über, wahrscheinlich wurde Boudicca verprügelt und ihre Töchter entführt und vergewaltigt. Boudicca zog ein Heer zusammen, das die römische Kolonie Camulodunum (heute Colchester) zerstörte und Londinium und Veralamium (London und Saint Albans) plünderte. Nach den Aufzeichnungen des römischen Geschichtsschreibers Tacitus wurden dabei etwa 70.000 Römer getötet. Der römische Statthalter von Großbritannien, Suetonius Paulinus, der sich während der Angriffe in Mona (Anglesey) aufgehalten hatte, führte daraufhin einen Angriff gegen die Königin und vernichtete ihre Armee. Aus Verzweiflung über ihre Niederlage soll sich Boudicca vergiftet haben.</text:p>
      <text:p text:style-name="Text_20_body">Am linken Themseufer in London an der Westminster Bridge, gegenüber »Big Ben„, steht eine Bronzestatue mit der Aufschrift:</text:p>
      <table:table table:style-name="Table_Quotation1">
        <table:table-column/>
        <table:table-row>
          <table:table-cell office:value-type="string" table:style-name="Cell_Quotation1">
            <text:p text:style-name="tablealignleft">Regions (gemeint sind die Legionen) Ceasar never knew/<text:line-break/>thy posterity shall sway<text:line-break/><text:line-break/>(posterity: Nachwelt / sway: schwanken, beeinflussen).</text:p>
          </table:table-cell>
        </table:table-row>
      </table:table>
      <text:p text:style-name="Text_20_body">Weiter heißt es in dem Gedicht von <text:a xlink:type="simple" xlink:href="http://de.wikipedia.org/wiki/William_Cowper_%28Dichter%29" text:style-name="Internet_20_link" text:visited-style-name="Visited_20_Internet_20_Link">William Cowper</text:a>:</text:p>
      <table:table table:style-name="Table_Quotation1">
        <table:table-column/>
        <table:table-row>
          <table:table-cell office:value-type="string" table:style-name="Cell_Quotation1">
            <text:p text:style-name="tablealignleft">Where his eagles never flew,<text:line-break/>None as invincible as they.</text:p>
          </table:table-cell>
        </table:table-row>
      </table:table>
      <text:p text:style-name="Text_20_body">Das komplette Gedicht kann man <text:a xlink:type="simple" xlink:href="http://www.luminarium.org/eightlit/cowper/boadicea.htm" text:style-name="Internet_20_link" text:visited-style-name="Visited_20_Internet_20_Link">hier</text:a> nachlesen.</text:p>
      <text:p text:style-name="Text_20_body"><text:span text:style-name="Emphasis">mehr in der <text:a xlink:type="simple" xlink:href="http://de.wikipedia.org/wiki/Boudicca" text:style-name="Internet_20_link" text:visited-style-name="Visited_20_Internet_20_Link">Wikipedia</text:a> und auf dieser <text:a xlink:type="simple" xlink:href="http://www.corrieweb.nl/amazon/historica7.htm" text:style-name="Internet_20_link" text:visited-style-name="Visited_20_Internet_20_Link">englischen Seite</text:a>.</text:span></text:p>
      <text:p text:style-name="Text_20_body">Eisenherz' Sohn <text:a xlink:type="simple" xlink:href="https://www.prinzeisenherz.de/doku.php?id=galan" text:style-name="Internet_20_link" text:visited-style-name="Visited_20_Internet_20_Link">Galan</text:a> entdeckt einen Überrest von Boadiceas Schild und macht sich mit Eisenherz und <text:a xlink:type="simple" xlink:href="https://www.prinzeisenherz.de/doku.php?id=chen_yuang" text:style-name="Internet_20_link" text:visited-style-name="Visited_20_Internet_20_Link">Yuang Chen</text:a> auf die Suche nach deren Grab und einem sagenhaften Schatz.</text:p>
      <text:p text:style-name="Text_20_body"><text:span text:style-name="Emphasis">Seiten:</text:span> 2810/6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8::45:00</meta:creation-date>
    <dc:creator>Generated</dc:creator>
    <dc:date>2026-08-26T08::45:00</dc:date>
    <dc:language>en-US</dc:language>
    <meta:editing-cycles>1</meta:editing-cycles>
    <meta:editing-duration>PT0S</meta:editing-duration>
    <dc:title>boadicea</dc:title>
  </office:meta>
</office:document-meta>
</file>