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6fce064426bcbb8eb0753a53e4fc36d.jpg"/>
  <manifest:file-entry manifest:media-type="image/jpeg" manifest:full-path="Pictures/481f4cabf61c67017fa014a9ed5f2215.jpg"/>
  <manifest:file-entry manifest:media-type="image/jpeg" manifest:full-path="Pictures/1cbc04af85e105208ab23ad3ee4c65a1.jpg"/>
  <manifest:file-entry manifest:media-type="image/jpeg" manifest:full-path="Pictures/b3e1a24b768770bb45d36c5a2ea4121f.jpg"/>
  <manifest:file-entry manifest:media-type="image/jpeg" manifest:full-path="Pictures/af5221656933529cd274b9c0474acc40.jpg"/>
  <manifest:file-entry manifest:media-type="image/jpeg" manifest:full-path="Pictures/9c092fa471d46adc21032f9dbab8c5ab.jpg"/>
  <manifest:file-entry manifest:media-type="image/jpeg" manifest:full-path="Pictures/ce2b752554411a7811268dfba3e33254.jpg"/>
  <manifest:file-entry manifest:media-type="image/jpeg" manifest:full-path="Pictures/11e918d2ee3cd35a45c4f00b73fee2c8.jpg"/>
  <manifest:file-entry manifest:media-type="image/jpeg" manifest:full-path="Pictures/d334a4e68b70a8a71c474be93911c355.jpg"/>
  <manifest:file-entry manifest:media-type="image/jpeg" manifest:full-path="Pictures/4935874219336cc04fd7b517d2362584.jpg"/>
  <manifest:file-entry manifest:media-type="image/jpeg" manifest:full-path="Pictures/d482bf122de0be483fdc3d3aff61c58d.jpg"/>
  <manifest:file-entry manifest:media-type="image/jpeg" manifest:full-path="Pictures/d5c299ff33e3d01fd2d22fd06ad814ac.jpg"/>
  <manifest:file-entry manifest:media-type="image/jpeg" manifest:full-path="Pictures/48e34786b831c265a39903ea02a4682f.jpg"/>
  <manifest:file-entry manifest:media-type="image/jpeg" manifest:full-path="Pictures/696557400eb16ef9774482b6298732a6.jpg"/>
  <manifest:file-entry manifest:media-type="image/jpeg" manifest:full-path="Pictures/5077525de43bfac35082e0644ef9dfa5.jpg"/>
  <manifest:file-entry manifest:media-type="image/jpeg" manifest:full-path="Pictures/2f2148700ba98ff0512086f368e9b47d.jpg"/>
  <manifest:file-entry manifest:media-type="image/jpeg" manifest:full-path="Pictures/84eda3bb53dd10aac706077566801435.jpg"/>
  <manifest:file-entry manifest:media-type="image/jpeg" manifest:full-path="Pictures/82e22c9e4f24b42c9d3d3d97eeffd21d.jpg"/>
  <manifest:file-entry manifest:media-type="image/jpeg" manifest:full-path="Pictures/186570446d0722848a16b2c23e448bff.jpg"/>
  <manifest:file-entry manifest:media-type="image/jpeg" manifest:full-path="Pictures/918f247e07ec17bfbc86de6cc791082e.jpg"/>
  <manifest:file-entry manifest:media-type="image/jpeg" manifest:full-path="Pictures/e891c976e186d3478e4f16239756cba9.jpg"/>
  <manifest:file-entry manifest:media-type="image/jpeg" manifest:full-path="Pictures/6b1559a2a6a6655c5f7e4c79f452b4b9.jpg"/>
  <manifest:file-entry manifest:media-type="image/jpeg" manifest:full-path="Pictures/e649869ae7c07ee9f3709bb1b426036d.jpg"/>
  <manifest:file-entry manifest:media-type="image/jpeg" manifest:full-path="Pictures/52ebe25add6c8a136ecb054188c1ca09.jpg"/>
  <manifest:file-entry manifest:media-type="image/jpeg" manifest:full-path="Pictures/55dcb03c94fb39aa20ee9c2ee19685cf.jpg"/>
  <manifest:file-entry manifest:media-type="image/jpeg" manifest:full-path="Pictures/58045b007e856c8253182b07af5776f2.jpg"/>
  <manifest:file-entry manifest:media-type="image/jpeg" manifest:full-path="Pictures/07860aed1216453ac68b5f13e32cf377.jpg"/>
  <manifest:file-entry manifest:media-type="image/jpeg" manifest:full-path="Pictures/f86696d847e336aa1d23b04017eab0c3.jpg"/>
  <manifest:file-entry manifest:media-type="image/jpeg" manifest:full-path="Pictures/ddb389896684c608ce36ad837cd17b4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melzer"/><text:bookmark-start text:name="__RefHeading___cover_melzer_verlag_1"/><text:bookmark-start text:name="cover_melzer_verlag"/>Cover, Melzer Verlag<text:bookmark-end text:name="__RefHeading___cover_melzer_verlag_1"/><text:bookmark-end text:name="cover_melzer_verlag"/></text:h>
      <text:p text:style-name="Text_20_body"><text:span text:style-name="Strong_20_Emphasis">Cover aus dem Melzer Verlag</text:span></text:p>
      <text:p text:style-name="Text_20_body"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0" svg:width="10.742083333333cm" svg:height="14.76375cm"><draw:image xlink:href="Pictures/d6fce064426bcbb8eb0753a53e4fc36d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1" svg:width="10.768541666667cm" svg:height="14.843125cm"><draw:image xlink:href="Pictures/481f4cabf61c67017fa014a9ed5f2215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2" svg:width="10.742083333333cm" svg:height="14.76375cm"><draw:image xlink:href="Pictures/1cbc04af85e105208ab23ad3ee4c65a1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3" svg:width="10.742083333333cm" svg:height="14.76375cm"><draw:image xlink:href="Pictures/b3e1a24b768770bb45d36c5a2ea4121f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4" svg:width="10.742083333333cm" svg:height="14.76375cm"><draw:image xlink:href="Pictures/af5221656933529cd274b9c0474acc40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5" svg:width="10.742083333333cm" svg:height="14.76375cm"><draw:image xlink:href="Pictures/9c092fa471d46adc21032f9dbab8c5ab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6" svg:width="10.768541666667cm" svg:height="14.843125cm"><draw:image xlink:href="Pictures/ce2b752554411a7811268dfba3e33254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7" svg:width="10.742083333333cm" svg:height="14.76375cm"><draw:image xlink:href="Pictures/11e918d2ee3cd35a45c4f00b73fee2c8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8" svg:width="10.768541666667cm" svg:height="14.843125cm"><draw:image xlink:href="Pictures/d334a4e68b70a8a71c474be93911c355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9" svg:width="10.742083333333cm" svg:height="14.76375cm"><draw:image xlink:href="Pictures/4935874219336cc04fd7b517d2362584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10" svg:width="10.742083333333cm" svg:height="14.76375cm"><draw:image xlink:href="Pictures/d482bf122de0be483fdc3d3aff61c58d.jpg" xlink:type="simple" xlink:show="embed" xlink:actuate="onLoad"/></draw:frame>Array</text:p></draw:text-box></draw:frame><draw:frame draw:style-name="media" draw:name="Array Legend" text:anchor-type="as-char" draw:z-index="0" svg:width="4.4714583333333cm" style:rel-width="100%"><draw:text-box><text:p text:style-name="legendcenter"><draw:frame draw:style-name="media" draw:name="Array" text:anchor-type="as-char" draw:z-index="11" svg:width="4.4714583333333cm" style:rel-width="100%" svg:height="6.50875cm" style:rel-height="scale"><draw:image xlink:href="Pictures/d5c299ff33e3d01fd2d22fd06ad814ac.jpg" xlink:type="simple" xlink:show="embed" xlink:actuate="onLoad"/></draw:frame>Array</text:p></draw:text-box></draw:frame><draw:frame draw:style-name="media" draw:name="Array Legend" text:anchor-type="as-char" draw:z-index="0" svg:width="4.4714583333333cm" style:rel-width="100%"><draw:text-box><text:p text:style-name="legendcenter"><draw:frame draw:style-name="media" draw:name="Array" text:anchor-type="as-char" draw:z-index="12" svg:width="4.4714583333333cm" style:rel-width="100%" svg:height="6.50875cm" style:rel-height="scale"><draw:image xlink:href="Pictures/48e34786b831c265a39903ea02a4682f.jpg" xlink:type="simple" xlink:show="embed" xlink:actuate="onLoad"/></draw:frame>Array</text:p></draw:text-box></draw:frame><draw:frame draw:style-name="media" draw:name="Array Legend" text:anchor-type="as-char" draw:z-index="0" svg:width="4.4979166666667cm" style:rel-width="100%"><draw:text-box><text:p text:style-name="legendcenter"><draw:frame draw:style-name="media" draw:name="Array" text:anchor-type="as-char" draw:z-index="13" svg:width="4.4979166666667cm" style:rel-width="100%" svg:height="6.746875cm" style:rel-height="scale"><draw:image xlink:href="Pictures/696557400eb16ef9774482b6298732a6.jpg" xlink:type="simple" xlink:show="embed" xlink:actuate="onLoad"/></draw:frame>Array</text:p></draw:text-box></draw:frame><draw:frame draw:style-name="media" draw:name="Array Legend" text:anchor-type="as-char" draw:z-index="0" svg:width="4.4979166666667cm" style:rel-width="100%"><draw:text-box><text:p text:style-name="legendcenter"><draw:frame draw:style-name="media" draw:name="Array" text:anchor-type="as-char" draw:z-index="14" svg:width="4.4979166666667cm" style:rel-width="100%" svg:height="6.588125cm" style:rel-height="scale"><draw:image xlink:href="Pictures/5077525de43bfac35082e0644ef9dfa5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15" svg:width="10.768541666667cm" svg:height="14.843125cm"><draw:image xlink:href="Pictures/2f2148700ba98ff0512086f368e9b47d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16" svg:width="10.768541666667cm" svg:height="14.843125cm"><draw:image xlink:href="Pictures/84eda3bb53dd10aac706077566801435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17" svg:width="10.742083333333cm" svg:height="14.76375cm"><draw:image xlink:href="Pictures/82e22c9e4f24b42c9d3d3d97eeffd21d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18" svg:width="10.768541666667cm" svg:height="14.843125cm"><draw:image xlink:href="Pictures/186570446d0722848a16b2c23e448bff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19" svg:width="10.768541666667cm" svg:height="14.843125cm"><draw:image xlink:href="Pictures/918f247e07ec17bfbc86de6cc791082e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20" svg:width="10.768541666667cm" svg:height="14.843125cm"><draw:image xlink:href="Pictures/e891c976e186d3478e4f16239756cba9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21" svg:width="10.742083333333cm" svg:height="14.76375cm"><draw:image xlink:href="Pictures/6b1559a2a6a6655c5f7e4c79f452b4b9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22" svg:width="10.742083333333cm" svg:height="14.76375cm"><draw:image xlink:href="Pictures/e649869ae7c07ee9f3709bb1b426036d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23" svg:width="10.768541666667cm" svg:height="14.843125cm"><draw:image xlink:href="Pictures/52ebe25add6c8a136ecb054188c1ca09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24" svg:width="10.742083333333cm" svg:height="14.76375cm"><draw:image xlink:href="Pictures/55dcb03c94fb39aa20ee9c2ee19685cf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25" svg:width="10.742083333333cm" svg:height="14.76375cm"><draw:image xlink:href="Pictures/58045b007e856c8253182b07af5776f2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26" svg:width="10.768541666667cm" svg:height="14.843125cm"><draw:image xlink:href="Pictures/07860aed1216453ac68b5f13e32cf377.jpg" xlink:type="simple" xlink:show="embed" xlink:actuate="onLoad"/></draw:frame>Array</text:p></draw:text-box></draw:frame><draw:frame draw:style-name="media" draw:name="Array Legend" text:anchor-type="as-char" draw:z-index="0" svg:width="10.742083333333cm"><draw:text-box><text:p text:style-name="legendcenter"><draw:frame draw:style-name="media" draw:name="Array" text:anchor-type="as-char" draw:z-index="27" svg:width="10.742083333333cm" svg:height="14.76375cm"><draw:image xlink:href="Pictures/f86696d847e336aa1d23b04017eab0c3.jpg" xlink:type="simple" xlink:show="embed" xlink:actuate="onLoad"/></draw:frame>Array</text:p></draw:text-box></draw:frame><draw:frame draw:style-name="media" draw:name="Array Legend" text:anchor-type="as-char" draw:z-index="0" svg:width="10.768541666667cm"><draw:text-box><text:p text:style-name="legendcenter"><draw:frame draw:style-name="media" draw:name="Array" text:anchor-type="as-char" draw:z-index="28" svg:width="10.768541666667cm" svg:height="14.843125cm"><draw:image xlink:href="Pictures/ddb389896684c608ce36ad837cd17b45.jpg" xlink:type="simple" xlink:show="embed" xlink:actuate="onLoad"/></draw:frame>Array</text:p></draw:text-box></draw:frame></text:p>
      <text:p text:style-name="Text_20_body"><text:span text:style-name="Emphasis">siehe auch:</text:span><text:line-break/>
<text:a xlink:type="simple" xlink:href="https://www.prinzeisenherz.de/doku.php?id=ausgabe_melzer_1971" text:style-name="Internet_20_link" text:visited-style-name="Visited_20_Internet_20_Link">Ausgabe Melzer 1971</text:a><text:line-break/>
<text:a xlink:type="simple" xlink:href="https://www.prinzeisenherz.de/doku.php?id=ausgabe_melzer_1973" text:style-name="Internet_20_link" text:visited-style-name="Visited_20_Internet_20_Link">Ausgabe Melzer 1973</text:a><text:line-break/>
<text:a xlink:type="simple" xlink:href="https://www.prinzeisenherz.de/doku.php?id=ausgabe_melzer_1974" text:style-name="Internet_20_link" text:visited-style-name="Visited_20_Internet_20_Link">Ausgabe Melzer 1974</text:a><text:line-break/>
<text:a xlink:type="simple" xlink:href="https://www.prinzeisenherz.de/doku.php?id=ausgabe_melzer_1981" text:style-name="Internet_20_link" text:visited-style-name="Visited_20_Internet_20_Link">Ausgabe Melzer 1981</text:a><text:line-break/></text:p>
      <text:p text:style-name="Text_20_body"><text:a xlink:type="simple" xlink:href="https://www.prinzeisenherz.de/doku.php?id=cover_us" text:style-name="Internet_20_link" text:visited-style-name="Visited_20_Internet_20_Link">U.S. Cover</text:a><text:line-break/>
<text:a xlink:type="simple" xlink:href="https://www.prinzeisenherz.de/doku.php?id=ausgaben_cover_deutschsprachig" text:style-name="Internet_20_link" text:visited-style-name="Visited_20_Internet_20_Link">Cover deutschsprachiger Ausgaben</text:a><text:line-break/>
<text:a xlink:type="simple" xlink:href="https://www.prinzeisenherz.de/doku.php?id=ausgaben" text:style-name="Internet_20_link" text:visited-style-name="Visited_20_Internet_20_Link">Ausgaben</text:a><text:line-break/>
<text:a xlink:type="simple" xlink:href="https://www.prinzeisenherz.de/doku.php?id=abenteuer_alle" text:style-name="Internet_20_link" text:visited-style-name="Visited_20_Internet_20_Link">Abenteu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11::59:02</meta:creation-date>
    <dc:creator>Generated</dc:creator>
    <dc:date>2026-08-27T11::59:02</dc:date>
    <dc:language>en-US</dc:language>
    <meta:editing-cycles>1</meta:editing-cycles>
    <meta:editing-duration>PT0S</meta:editing-duration>
    <dc:title>cover_melzer</dc:title>
  </office:meta>
</office:document-meta>
</file>