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428b59298743c2da4e41c71ad838872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than"/><text:bookmark-start text:name="__RefHeading___nathan_1"/><text:bookmark-start text:name="nathan"/>Nathan<text:bookmark-end text:name="__RefHeading___nathan_1"/><text:bookmark-end text:name="nathan"/></text:h>
      <text:p text:style-name="Text_20_body"><draw:frame draw:style-name="mediaright" draw:name="Nathan Legend" text:anchor-type="paragraph" draw:z-index="0" svg:width="3.33375cm" style:rel-width="100%"><draw:text-box><text:p text:style-name="legendcenter"><draw:frame draw:style-name="mediaright" draw:name="Nathan" text:anchor-type="paragraph" draw:z-index="0" svg:width="3.33375cm" style:rel-width="100%" svg:height="3.7041666666667cm" style:rel-height="scale"><draw:image xlink:href="Pictures/428b59298743c2da4e41c71ad8388720.gif" xlink:type="simple" xlink:show="embed" xlink:actuate="onLoad"/></draw:frame>Nathan</text:p></draw:text-box></draw:frame><text:span text:style-name="Strong_20_Emphasis">Nesthäkchen in Eisenherz’ Familie</text:span></text:p>
      <text:p text:style-name="Text_20_body">Nathan wird auf den <text:a xlink:type="simple" xlink:href="https://www.prinzeisenherz.de/doku.php?id=nebelinseln" text:style-name="Internet_20_link" text:visited-style-name="Visited_20_Internet_20_Link">Nebelinseln</text:a> geboren. Als Neugeborenes wird er auf Befehl von Kaiser <text:a xlink:type="simple" xlink:href="https://www.prinzeisenherz.de/doku.php?id=justinian_i" text:style-name="Internet_20_link" text:visited-style-name="Visited_20_Internet_20_Link">Justinian I.</text:a>. entführt und ein Jahr lang von einem jüdischen Ehepaar aufgezogen, das ihm auch seinen Namen gibt. <text:a xlink:type="simple" xlink:href="https://www.prinzeisenherz.de/doku.php?id=arn" text:style-name="Internet_20_link" text:visited-style-name="Visited_20_Internet_20_Link">Arn</text:a> bringt ihn und seine Pflegeeltern <text:a xlink:type="simple" xlink:href="https://www.prinzeisenherz.de/doku.php?id=judith" text:style-name="Internet_20_link" text:visited-style-name="Visited_20_Internet_20_Link">Judith</text:a> und <text:a xlink:type="simple" xlink:href="https://www.prinzeisenherz.de/doku.php?id=matthias" text:style-name="Internet_20_link" text:visited-style-name="Visited_20_Internet_20_Link">Matthias</text:a>/Matthäus zurück auf die Nebelinseln. Die „<text:a xlink:type="simple" xlink:href="https://www.prinzeisenherz.de/doku.php?id=wanderin" text:style-name="Internet_20_link" text:visited-style-name="Visited_20_Internet_20_Link">Wanderin</text:a>“ zeigt Nathan sein großes zeichnerisches Talent.</text:p>
      <text:p text:style-name="Text_20_body"><text:span text:style-name="Emphasis">Seiten:</text:span> 2355/53, 2393/5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57:42</meta:creation-date>
    <dc:creator>Generated</dc:creator>
    <dc:date>2026-09-15T03::57:42</dc:date>
    <dc:language>en-US</dc:language>
    <meta:editing-cycles>1</meta:editing-cycles>
    <meta:editing-duration>PT0S</meta:editing-duration>
    <dc:title>nathan</dc:title>
  </office:meta>
</office:document-meta>
</file>