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4974774d38277275712e78edafd6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yeates_und_schultz"/><text:bookmark-start text:name="__RefHeading___yeates_und_schultz_1"/><text:bookmark-start text:name="yeates_und_schultz"/>Yeates und Schultz<text:bookmark-end text:name="__RefHeading___yeates_und_schultz_1"/><text:bookmark-end text:name="yeates_und_schultz"/></text:h>
      <text:h text:style-name="Heading_20_5" text:outline-level="5"><text:bookmark-start text:name="__RefHeading___die_derzeitigen_autoren_2"/><text:bookmark-start text:name="die_derzeitigen_autoren"/>Die derzeitigen Autoren<text:bookmark-end text:name="__RefHeading___die_derzeitigen_autoren_2"/><text:bookmark-end text:name="die_derzeitigen_autoren"/></text:h>
      <text:p text:style-name="Text_20_body"><draw:frame draw:style-name="medialeft" draw:name="dieses Foto Legend" text:anchor-type="paragraph" draw:z-index="0" svg:width="5.2916666666667cm" style:rel-width="100%"><draw:text-box><text:p text:style-name="legendcenter"><draw:frame draw:style-name="medialeft" draw:name="dieses Foto" text:anchor-type="paragraph" draw:z-index="0" svg:width="5.2916666666667cm" style:rel-width="100%" svg:height="4.2112847222222cm" style:rel-height="scale"><draw:image xlink:href="Pictures/104974774d38277275712e78edafd68e.jpg" xlink:type="simple" xlink:show="embed" xlink:actuate="onLoad"/></draw:frame>dieses Foto</text:p></draw:text-box></draw:frame><text:line-break/>In der Facebook Gruppe <text:a xlink:type="simple" xlink:href="https://www.facebook.com/groups/270441179753651/" text:style-name="Internet_20_link" text:visited-style-name="Visited_20_Internet_20_Link">Hal Foster</text:a> wurde dieses Photo geteilt. Es zeigt die beiden derzeitigen Autoren <text:a xlink:type="simple" xlink:href="https://www.prinzeisenherz.de/doku.php?id=yeates_thomas" text:style-name="Internet_20_link" text:visited-style-name="Visited_20_Internet_20_Link">Tom Yeates</text:a> (Zeichnungen) und <text:a xlink:type="simple" xlink:href="https://www.prinzeisenherz.de/doku.php?id=schultz_mark" text:style-name="Internet_20_link" text:visited-style-name="Visited_20_Internet_20_Link">Mark Schultz</text:a> (Text). <text:note text:id="ftn0" text:note-class="footnote"><text:note-citation text:label="1)">1)</text:note-citation><text:note-body><text:p text:style-name="Text_20_body">18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58:40</meta:creation-date>
    <dc:creator>Generated</dc:creator>
    <dc:date>2026-08-28T06::58:40</dc:date>
    <dc:language>en-US</dc:language>
    <meta:editing-cycles>1</meta:editing-cycles>
    <meta:editing-duration>PT0S</meta:editing-duration>
    <dc:title>news:yeates_und_schultz</dc:title>
  </office:meta>
</office:document-meta>
</file>