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3bcae881de492a6392367bad443f4d1.jpg"/>
  <manifest:file-entry manifest:media-type="image/jpeg" manifest:full-path="Pictures/32f0a9458e98638ce9249f34c6257d0d.jpg"/>
  <manifest:file-entry manifest:media-type="image/jpeg" manifest:full-path="Pictures/e5e03fce363fb0f8faaeb44af228f1af.jpg"/>
  <manifest:file-entry manifest:media-type="image/jpeg" manifest:full-path="Pictures/2913ca6d411f09dd848ac4e8b4d6ff0a.jpg"/>
  <manifest:file-entry manifest:media-type="image/jpeg" manifest:full-path="Pictures/44c1b05c6e02223f8356661f39b32b93.jpg"/>
  <manifest:file-entry manifest:media-type="image/jpeg" manifest:full-path="Pictures/e43e529b1f7129f89bdfa5bb102c7052.jpg"/>
  <manifest:file-entry manifest:media-type="image/jpeg" manifest:full-path="Pictures/7f2062a871a04617e2a47977d0c42c93.jpg"/>
  <manifest:file-entry manifest:media-type="image/jpeg" manifest:full-path="Pictures/3b33801c8c1196b712b6dc567ce34c4c.jpg"/>
  <manifest:file-entry manifest:media-type="image/jpeg" manifest:full-path="Pictures/05cb20410f386506699153daa16798f4.jpg"/>
  <manifest:file-entry manifest:media-type="image/jpeg" manifest:full-path="Pictures/bb122e3ab480e4bbe0b4c178e58a23cd.jpg"/>
  <manifest:file-entry manifest:media-type="image/jpeg" manifest:full-path="Pictures/16cf827ca0e57c711af2ccb8b2e9c17a.jpg"/>
  <manifest:file-entry manifest:media-type="image/jpeg" manifest:full-path="Pictures/35bd0cfd985c85084127f8099e16284d.jpg"/>
  <manifest:file-entry manifest:media-type="image/jpeg" manifest:full-path="Pictures/919dec6ff1378db79e572982d6b39a45.jpg"/>
  <manifest:file-entry manifest:media-type="image/jpeg" manifest:full-path="Pictures/5d1b379cc4869f3eb8565bf675a9a48f.jpg"/>
  <manifest:file-entry manifest:media-type="image/jpeg" manifest:full-path="Pictures/28854235f7ffe3fb420c5b81d026251d.jpg"/>
  <manifest:file-entry manifest:media-type="image/jpeg" manifest:full-path="Pictures/4e581f5e0f21ed5bb37e255024dfc72f.jpg"/>
  <manifest:file-entry manifest:media-type="image/jpeg" manifest:full-path="Pictures/79c01eb4cb19eb0e941f6af90c2ac720.jpg"/>
  <manifest:file-entry manifest:media-type="image/jpeg" manifest:full-path="Pictures/d3be2541b91df28e4504e89433e61d65.jpg"/>
  <manifest:file-entry manifest:media-type="image/jpeg" manifest:full-path="Pictures/26fe636a0e50ee6dfea69daad466a648.jpg"/>
  <manifest:file-entry manifest:media-type="image/jpeg" manifest:full-path="Pictures/bea09bec5d26104a056ab999a44dc008.jpg"/>
  <manifest:file-entry manifest:media-type="image/jpeg" manifest:full-path="Pictures/70bcb9753b53ae8bc6caace86e394060.jpg"/>
  <manifest:file-entry manifest:media-type="image/jpeg" manifest:full-path="Pictures/a74cdc28c3b85e19a311f0d2d5a61ce2.jpg"/>
  <manifest:file-entry manifest:media-type="image/jpeg" manifest:full-path="Pictures/734a89353d472e4d93b05c9436275071.jpg"/>
  <manifest:file-entry manifest:media-type="image/jpeg" manifest:full-path="Pictures/05b94b911bfafef50f6219e1acac451a.jpg"/>
  <manifest:file-entry manifest:media-type="image/jpeg" manifest:full-path="Pictures/ab76baebbb4cdd585f7a1adf703afd93.jpg"/>
  <manifest:file-entry manifest:media-type="image/jpeg" manifest:full-path="Pictures/39e2bda536b58a918c87d1b29ebc6c8a.jpg"/>
  <manifest:file-entry manifest:media-type="image/jpeg" manifest:full-path="Pictures/084a50764d59a9289cc274263fab8827.jpg"/>
  <manifest:file-entry manifest:media-type="image/jpeg" manifest:full-path="Pictures/bf99f08e56fe9640afe26d0cdff40006.jpg"/>
  <manifest:file-entry manifest:media-type="image/jpeg" manifest:full-path="Pictures/9519c7b48aadaf092fa63774a3afb388.jpg"/>
  <manifest:file-entry manifest:media-type="image/jpeg" manifest:full-path="Pictures/9c90e2855d274348531ef0d0fb156fc0.jpg"/>
  <manifest:file-entry manifest:media-type="image/jpeg" manifest:full-path="Pictures/4eab5c960800972e2b443ed20174597e.jpg"/>
  <manifest:file-entry manifest:media-type="image/jpeg" manifest:full-path="Pictures/72805199f5a5ea6bb0f574c4ecbcf4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rzan:tarzan_of_the_apes"/><text:bookmark-start text:name="__RefHeading___tarzan_of_the_apes_by_hal_foster_1929_1"/><text:bookmark-start text:name="tarzan_of_the_apes_by_hal_foster_1929"/>„Tarzan of the Apes” by Hal Foster, 1929<text:bookmark-end text:name="__RefHeading___tarzan_of_the_apes_by_hal_foster_1929_1"/><text:bookmark-end text:name="tarzan_of_the_apes_by_hal_foster_1929"/></text:h>
      <text:p text:style-name="Text_20_body"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0" svg:width="27.093333333333cm" style:rel-width="100%" svg:height="34.051875cm" style:rel-height="scale"><draw:image xlink:href="Pictures/f3bcae881de492a6392367bad443f4d1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" svg:width="39.899166666667cm" style:rel-width="100%" svg:height="27.569583333333cm" style:rel-height="scale"><draw:image xlink:href="Pictures/32f0a9458e98638ce9249f34c6257d0d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" svg:width="39.899166666667cm" style:rel-width="100%" svg:height="27.94cm" style:rel-height="scale"><draw:image xlink:href="Pictures/e5e03fce363fb0f8faaeb44af228f1af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3" svg:width="39.899166666667cm" style:rel-width="100%" svg:height="27.648958333333cm" style:rel-height="scale"><draw:image xlink:href="Pictures/2913ca6d411f09dd848ac4e8b4d6ff0a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4" svg:width="39.899166666667cm" style:rel-width="100%" svg:height="27.516666666667cm" style:rel-height="scale"><draw:image xlink:href="Pictures/44c1b05c6e02223f8356661f39b32b93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5" svg:width="39.899166666667cm" style:rel-width="100%" svg:height="27.305cm" style:rel-height="scale"><draw:image xlink:href="Pictures/e43e529b1f7129f89bdfa5bb102c7052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6" svg:width="39.899166666667cm" style:rel-width="100%" svg:height="27.14625cm" style:rel-height="scale"><draw:image xlink:href="Pictures/7f2062a871a04617e2a47977d0c42c93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7" svg:width="39.899166666667cm" style:rel-width="100%" svg:height="27.040416666667cm" style:rel-height="scale"><draw:image xlink:href="Pictures/3b33801c8c1196b712b6dc567ce34c4c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8" svg:width="39.899166666667cm" style:rel-width="100%" svg:height="27.305cm" style:rel-height="scale"><draw:image xlink:href="Pictures/05cb20410f386506699153daa16798f4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9" svg:width="39.899166666667cm" style:rel-width="100%" svg:height="27.225625cm" style:rel-height="scale"><draw:image xlink:href="Pictures/bb122e3ab480e4bbe0b4c178e58a23cd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0" svg:width="39.899166666667cm" style:rel-width="100%" svg:height="27.78125cm" style:rel-height="scale"><draw:image xlink:href="Pictures/16cf827ca0e57c711af2ccb8b2e9c17a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1" svg:width="39.899166666667cm" style:rel-width="100%" svg:height="27.040416666667cm" style:rel-height="scale"><draw:image xlink:href="Pictures/35bd0cfd985c85084127f8099e16284d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2" svg:width="39.899166666667cm" style:rel-width="100%" svg:height="27.357916666667cm" style:rel-height="scale"><draw:image xlink:href="Pictures/919dec6ff1378db79e572982d6b39a45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3" svg:width="39.899166666667cm" style:rel-width="100%" svg:height="27.6225cm" style:rel-height="scale"><draw:image xlink:href="Pictures/5d1b379cc4869f3eb8565bf675a9a48f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4" svg:width="42.333333333333cm" style:rel-width="100%" svg:height="29.68625cm" style:rel-height="scale"><draw:image xlink:href="Pictures/28854235f7ffe3fb420c5b81d026251d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5" svg:width="39.899166666667cm" style:rel-width="100%" svg:height="27.437291666667cm" style:rel-height="scale"><draw:image xlink:href="Pictures/4e581f5e0f21ed5bb37e255024dfc72f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6" svg:width="39.899166666667cm" style:rel-width="100%" svg:height="27.596041666667cm" style:rel-height="scale"><draw:image xlink:href="Pictures/79c01eb4cb19eb0e941f6af90c2ac720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7" svg:width="39.899166666667cm" style:rel-width="100%" svg:height="27.543125cm" style:rel-height="scale"><draw:image xlink:href="Pictures/d3be2541b91df28e4504e89433e61d65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8" svg:width="39.899166666667cm" style:rel-width="100%" svg:height="27.331458333333cm" style:rel-height="scale"><draw:image xlink:href="Pictures/26fe636a0e50ee6dfea69daad466a648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9" svg:width="39.899166666667cm" style:rel-width="100%" svg:height="27.331458333333cm" style:rel-height="scale"><draw:image xlink:href="Pictures/bea09bec5d26104a056ab999a44dc008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0" svg:width="39.899166666667cm" style:rel-width="100%" svg:height="27.357916666667cm" style:rel-height="scale"><draw:image xlink:href="Pictures/70bcb9753b53ae8bc6caace86e394060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1" svg:width="39.899166666667cm" style:rel-width="100%" svg:height="27.410833333333cm" style:rel-height="scale"><draw:image xlink:href="Pictures/a74cdc28c3b85e19a311f0d2d5a61ce2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2" svg:width="39.899166666667cm" style:rel-width="100%" svg:height="27.305cm" style:rel-height="scale"><draw:image xlink:href="Pictures/734a89353d472e4d93b05c9436275071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3" svg:width="39.899166666667cm" style:rel-width="100%" svg:height="27.278541666667cm" style:rel-height="scale"><draw:image xlink:href="Pictures/05b94b911bfafef50f6219e1acac451a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4" svg:width="39.899166666667cm" style:rel-width="100%" svg:height="27.384375cm" style:rel-height="scale"><draw:image xlink:href="Pictures/ab76baebbb4cdd585f7a1adf703afd93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5" svg:width="39.899166666667cm" style:rel-width="100%" svg:height="27.278541666667cm" style:rel-height="scale"><draw:image xlink:href="Pictures/39e2bda536b58a918c87d1b29ebc6c8a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6" svg:width="39.899166666667cm" style:rel-width="100%" svg:height="27.46375cm" style:rel-height="scale"><draw:image xlink:href="Pictures/084a50764d59a9289cc274263fab8827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7" svg:width="39.899166666667cm" style:rel-width="100%" svg:height="27.648958333333cm" style:rel-height="scale"><draw:image xlink:href="Pictures/bf99f08e56fe9640afe26d0cdff40006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8" svg:width="39.899166666667cm" style:rel-width="100%" svg:height="27.199166666667cm" style:rel-height="scale"><draw:image xlink:href="Pictures/9519c7b48aadaf092fa63774a3afb388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9" svg:width="39.899166666667cm" style:rel-width="100%" svg:height="27.569583333333cm" style:rel-height="scale"><draw:image xlink:href="Pictures/9c90e2855d274348531ef0d0fb156fc0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30" svg:width="39.899166666667cm" style:rel-width="100%" svg:height="27.437291666667cm" style:rel-height="scale"><draw:image xlink:href="Pictures/4eab5c960800972e2b443ed20174597e.jpg" xlink:type="simple" xlink:show="embed" xlink:actuate="onLoad"/></draw:frame>Array</text:p></draw:text-box></draw:frame><draw:frame draw:style-name="media" draw:name="Array Legend" text:anchor-type="as-char" draw:z-index="0" svg:width="34.395833333333cm" style:rel-width="100%"><draw:text-box><text:p text:style-name="legendcenter"><draw:frame draw:style-name="media" draw:name="Array" text:anchor-type="as-char" draw:z-index="31" svg:width="34.395833333333cm" style:rel-width="100%" svg:height="18.89125cm" style:rel-height="scale"><draw:image xlink:href="Pictures/72805199f5a5ea6bb0f574c4ecbcf45b.jpg" xlink:type="simple" xlink:show="embed" xlink:actuate="onLoad"/></draw:frame>Array</text:p></draw:text-box></draw:frame>
<text:span text:style-name="Emphasis">siehe auch</text:span><text:line-break/>
<text:a xlink:type="simple" xlink:href="https://www.prinzeisenherz.de/doku.php?id=tarzan:tarzan_bei_den_affen" text:style-name="Internet_20_link" text:visited-style-name="Visited_20_Internet_20_Link">Tarzan bei den Affen</text:a><text:line-break/>
<text:a xlink:type="simple" xlink:href="https://www.prinzeisenherz.de/doku.php?id=tarzan:tarzan" text:style-name="Internet_20_link" text:visited-style-name="Visited_20_Internet_20_Link">Tarzan: Sonntagsseiten von Hal Fost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5::25:51</meta:creation-date>
    <dc:creator>Generated</dc:creator>
    <dc:date>2026-09-14T15::25:51</dc:date>
    <dc:language>en-US</dc:language>
    <meta:editing-cycles>1</meta:editing-cycles>
    <meta:editing-duration>PT0S</meta:editing-duration>
    <dc:title>tarzan:tarzan_of_the_apes</dc:title>
  </office:meta>
</office:document-meta>
</file>