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0aae782da1d88e9f4ab03486ee77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iant_prince"/><text:bookmark-start text:name="__RefHeading___valiant_prince_1"/><text:bookmark-start text:name="valiant_prince"/>Valiant, Prince<text:bookmark-end text:name="__RefHeading___valiant_prince_1"/><text:bookmark-end text:name="valiant_prince"/></text:h>
      <text:p text:style-name="Text_20_body"><text:span text:style-name="Strong_20_Emphasis">Das Original</text:span></text:p>
      <text:p text:style-name="Text_20_body"><draw:frame draw:style-name="mediaright" draw:name="[img[us_valiant.jpg]] Legend" text:anchor-type="paragraph" draw:z-index="0" svg:width="8.0433333333333cm" style:rel-width="100%"><draw:text-box><text:p text:style-name="legendcenter"><draw:frame draw:style-name="mediaright" draw:name="[img[us_valiant.jpg]]" text:anchor-type="paragraph" draw:z-index="0" svg:width="8.0433333333333cm" style:rel-width="100%" svg:height="16.245416666667cm" style:rel-height="scale"><draw:image xlink:href="Pictures/a80aae782da1d88e9f4ab03486ee770f.jpg" xlink:type="simple" xlink:show="embed" xlink:actuate="onLoad"/></draw:frame>[img[us_valiant.jpg]]</text:p></draw:text-box></draw:frame> Der Name unseres Helden im U.S.-Original. Valiant heisst <text:span text:style-name="Strong_20_Emphasis">„tapfer”</text:span>. Und das ist er ja auch. Da sich aber „Prinz Tapfer” ein wenig seltsam im Deutschen anhört, wählte man den Namen <text:a xlink:type="simple" xlink:href="https://www.prinzeisenherz.de/doku.php?id=eisenherz_prinz" text:style-name="Internet_20_link" text:visited-style-name="Visited_20_Internet_20_Link">Prinz Eisenherz</text:a>.</text:p>
      <text:p text:style-name="Text_20_body">Ursprünglich sollte der Sohn des Königs von Thule <text:span text:style-name="Strong_20_Emphasis">Derek, Son of Thane</text:span> heißen. Doch der Comicfan und Medienmogul Hearst bat <text:a xlink:type="simple" xlink:href="https://www.prinzeisenherz.de/doku.php?id=foster_hal" text:style-name="Internet_20_link" text:visited-style-name="Visited_20_Internet_20_Link">Hal Foster</text:a>, einen christianisierten Namen zu wählen.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Emphasis">Anmerkung:</text:span> Hearst hatte Foster beauftragt, einen Comicstrip für seine Sonntagszeitungen zu zeichnen, begeistert von Fosters »<text:a xlink:type="simple" xlink:href="https://www.prinzeisenherz.de/doku.php?id=tarzan:tarzan" text:style-name="Internet_20_link" text:visited-style-name="Visited_20_Internet_20_Link">Tarzan</text:a>«-Comicadaption bei der Konkurrenz.<text:line-break/></text:p>
          </table:table-cell>
        </table:table-row>
      </table:table>
      <text:p text:style-name="Text_20_body">Foster, der seinen Traum verwirklicht sah, einen eigenen Comic zu veröffentlichen, willigte ein und »taufte« Derek in Valiant um. Unter diesem Namen ist der edle Held bis heute im anglo-amerikanischen Sprachraum bekannt.</text:p>
      <text:p text:style-name="Text_20_body">Andere Quellen meinen, daß Foster zunächst den Namen Arn vorgesehen hatte. Dafür spricht, daß Foster scheinbar eine Vorliebe für diesen Namen hatte: immerhin wurde dieser von Foster bald mehrfach verwendet: <text:a xlink:type="simple" xlink:href="https://www.prinzeisenherz.de/doku.php?id=arn_von_ord" text:style-name="Internet_20_link" text:visited-style-name="Visited_20_Internet_20_Link">Arn von Ord</text:a> wird Eisenherz' erster Waffenbruder im Streit um <text:a xlink:type="simple" xlink:href="https://www.prinzeisenherz.de/doku.php?id=ilene" text:style-name="Internet_20_link" text:visited-style-name="Visited_20_Internet_20_Link">Ilene</text:a>. Eingedenk dieser Freundschaft tauft Eisenherz seinen Erstgeborenen <text:a xlink:type="simple" xlink:href="https://www.prinzeisenherz.de/doku.php?id=arn" text:style-name="Internet_20_link" text:visited-style-name="Visited_20_Internet_20_Link">Arn</text:a>.</text:p>
      <text:p text:style-name="Text_20_body">Eine typisch amerikanische Darstellung des Helden Eisenherz (von Foster selbst gezeichnet!) sehen Sie hier: 
Prince Valiant mit den Stars and Stripes. Cool!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4::11:54</meta:creation-date>
    <dc:creator>Generated</dc:creator>
    <dc:date>2026-08-26T14::11:54</dc:date>
    <dc:language>en-US</dc:language>
    <meta:editing-cycles>1</meta:editing-cycles>
    <meta:editing-duration>PT0S</meta:editing-duration>
    <dc:title>valiant_prince</dc:title>
  </office:meta>
</office:document-meta>
</file>